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Surinameplein 140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staande in de openbare ruimte</text:p>
            <text:p text:style-name="common-al">Zaakadres: Surinameplein 140 Amsterdam</text:p>
            <text:p text:style-name="common-al">Datum ontvangst: 29-07-2026</text:p>
            <text:p text:style-name="common-al">Zaaknummer: Z2026-033793</text:p>
            <text:p text:style-name="common-al">DSO-nummer: 20260729007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7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3793</meta:user-defined>
    <meta:user-defined meta:name="DCTERMS.abstract">(KAP)  het kappen van één boom staande in de openbare 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Surinameplein 140 Amsterdam</meta:user-defined>
    <meta:user-defined meta:name="DCTERMS.W3CDTF/DCTERMS.available">2026-08-06</meta:user-defined>
    <meta:user-defined meta:name="DCTERMS.W3CDTF/OVERHEIDop.jaargang">2026</meta:user-defined>
    <meta:user-defined meta:name="OVERHEIDop.externeBijlage">B02 Plattegrond|exb-2026-28102</meta:user-defined>
    <meta:user-defined meta:name="OVERHEIDop.externeBijlage">B01 Aanvraagformulier|exb-2026-28103</meta:user-defined>
    <meta:user-defined meta:name="OVERHEIDop.publicationIssue">376729</meta:user-defined>
    <meta:user-defined meta:name="OVERHEIDop.GmbID/DC.identifier">gmb-2026-376729</meta:user-defined>
    <meta:user-defined meta:name="OVERHEIDop.versieInformatie"/>
  </office:meta>
</office:document-meta>
</file>