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slopen en bouwen nieuw bedrijfsgebouw (logistiek centrum met kantoren) en aanleggen extra uitrit,  Burg Krollaan 14 Gilze-118765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ilze en Rijen maken bekend dat zij op 30-07-2026 een aanvraag omgevingsvergunning hebben ontvangen voor het slopen en het bouwen van een nieuw bedrijfsgebouw (logistiek centrum met kantoren) en het aanleggen van een extra uitrit op het adres, Burgemeester Krollaan 14 Gilze (1187654).</text:p>
            <text:p text:style-name="common-al">
            
          </text:p>
            <text:p text:style-name="common-al">
            <text:span text:style-name="nadrukvet">Bezwaar</text:span>
          </text:p>
            <text:p text:style-name="common-al">Een publicatie van de ontvangen aanvraag omgevingsvergunning heeft een informatief karakter. U kunt pas zienswijze indienen of bezwaar maken als een besluit is genomen op een aanvraag. Dit besluit wordt ook gepubliceerd.</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7672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2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2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1187654</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DC.title">Ingekomen aanvraag omgevingsvergunning, slopen en bouwen nieuw bedrijfsgebouw (logistiek centrum met kantoren) en aanleggen extra uitrit,  Burg Krollaan 14 Gilze-1187654</meta:user-defined>
    <meta:user-defined meta:name="DCTERMS.W3CDTF/DCTERMS.available">2026-08-06</meta:user-defined>
    <meta:user-defined meta:name="DCTERMS.W3CDTF/OVERHEIDop.jaargang">2026</meta:user-defined>
    <meta:user-defined meta:name="OVERHEIDop.publicationIssue">376720</meta:user-defined>
    <meta:user-defined meta:name="OVERHEIDop.GmbID/DC.identifier">gmb-2026-376720</meta:user-defined>
    <meta:user-defined meta:name="OVERHEIDop.versieInformatie"/>
  </office:meta>
</office:document-meta>
</file>