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zaar Peterspoorbru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kunstwerk aan de muur</text:p>
            <text:p text:style-name="common-al">Zaakadres: Czaar Peterspoorbrug Amsterdam</text:p>
            <text:p text:style-name="common-al">Datum ontvangst: 13-07-2026</text:p>
            <text:p text:style-name="common-al">Zaaknummer: Z2026-031311</text:p>
            <text:p text:style-name="common-al">DSO-nummer: 20260713020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7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1311</meta:user-defined>
    <meta:user-defined meta:name="DCTERMS.abstract">realiseren van een kunstwerk aan de muur</meta:user-defined>
    <dc:language>nl</dc:language>
    <meta:user-defined meta:name="OVERHEIDop.locatietype/OVERHEIDop.gebiedsmarkering">Vlak</meta:user-defined>
    <meta:user-defined meta:name="DC.title">Aanvraag omgevingsvergunning Czaar Peterspoorbrug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12</meta:user-defined>
    <meta:user-defined meta:name="OVERHEIDop.GmbID/DC.identifier">gmb-2026-376712</meta:user-defined>
    <meta:user-defined meta:name="OVERHEIDop.versieInformatie"/>
  </office:meta>
</office:document-meta>
</file>