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Nassaulaan 10, 1862 EJ Bergen (NH), het aanpassen van de voorgevel, datum ontvangst 28 juli 2026 (Z2026-0000671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7671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1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1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717</meta:user-defined>
    <meta:user-defined meta:name="DCTERMS.abstract">Nassaulaan 10, 1862 EJ Bergen (NH), het aanpassen van de voorgevel, datum ontvangst 28 juli 2026 (Z2026-00006717)</meta:user-defined>
    <dc:language>nl</dc:language>
    <meta:user-defined meta:name="OVERHEIDop.locatietype/OVERHEIDop.gebiedsmarkering">Vlak</meta:user-defined>
    <meta:user-defined meta:name="DC.title">Gemeente Bergen, ontvangen aanvraag omgevingsvergunning, Nassaulaan 10, 1862 EJ Bergen (NH), het aanpassen van de voorgevel, datum ontvangst 28 juli 2026 (Z2026-00006717)</meta:user-defined>
    <meta:user-defined meta:name="DCTERMS.W3CDTF/DCTERMS.available">2026-08-06</meta:user-defined>
    <meta:user-defined meta:name="DCTERMS.W3CDTF/OVERHEIDop.jaargang">2026</meta:user-defined>
    <meta:user-defined meta:name="OVERHEIDop.publicationIssue">376711</meta:user-defined>
    <meta:user-defined meta:name="OVERHEIDop.GmbID/DC.identifier">gmb-2026-376711</meta:user-defined>
    <meta:user-defined meta:name="OVERHEIDop.versieInformatie"/>
  </office:meta>
</office:document-meta>
</file>