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31101052, Oostlaan 38, 2641 DL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Aanpassing Vodafone antenne opstelpunt</text:p>
            <text:p text:style-name="common-al">DSO-Verzoeknummer: 2026031101052</text:p>
            <text:p text:style-name="common-al">Locatie: Oostlaan 38, 2641 DL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  <text:list-item text:style-override="id1-3-2-1-1-5-2">
                <text:number>-</text:number>
                <text:p text:style-name="al"/>
                <text:p text:style-name="al">Bouwactiviteit (technisch)</text:p>
              </text:list-item>
              <text:list-item text:style-override="id1-3-2-1-1-5-3">
                <text:number>-</text:number>
                <text:p text:style-name="al"/>
                <text:p text:style-name="al">Rijksmonumentenactiviteit met betrekking tot een gebouwd of aangelegd monument</text:p>
              </text:list-item>
            </text:list>
            <text:p text:style-name="common-al">Datum besluit: 04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31101052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767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51913</meta:user-defined>
    <meta:user-defined meta:name="DCTERMS.abstract">Aanpassing Vodafone antenne opstelpu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31101052, Oostlaan 38, 2641 DL Pijnack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10</meta:user-defined>
    <meta:user-defined meta:name="OVERHEIDop.GmbID/DC.identifier">gmb-2026-376710</meta:user-defined>
    <meta:user-defined meta:name="OVERHEIDop.versieInformatie"/>
  </office:meta>
</office:document-meta>
</file>