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Frederiksstraat 3-H 1054L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staande in de achtertuin</text:p>
            <text:p text:style-name="common-al">Zaakadres: Frederiksstraat 3-H 1054LA Amsterdam</text:p>
            <text:p text:style-name="common-al">Datum ontvangst: 15-07-2026</text:p>
            <text:p text:style-name="common-al">Zaaknummer: Z2026-031417</text:p>
            <text:p text:style-name="common-al">DSO-nummer: 20260715013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69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1417</meta:user-defined>
    <meta:user-defined meta:name="DCTERMS.abstract">(KAP) het kapp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Frederiksstraat 3-H 1054LA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99</meta:user-defined>
    <meta:user-defined meta:name="OVERHEIDop.GmbID/DC.identifier">gmb-2026-376699</meta:user-defined>
    <meta:user-defined meta:name="OVERHEIDop.versieInformatie"/>
  </office:meta>
</office:document-meta>
</file>