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vergunning voor het plaatsen van een bouwdepot bestaande uit één container, één eco-toilet, één keetwagen, één hijskraan en bouwhekken op parkeerplaatsen ter hoogte van Klaverhof 2A te Purmerend van 3 augustus 2026 tot en met 18 september 2026 in verband met onderhoudswerkzaamheden in opdracht van SV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4 augustus 2026 besloten tot het toekennen van een vergunning voor het plaatsen van een bouwdepot bestaande uit één container, één eco-toilet, één keetwagen, één hijskraan en bouwhekken op parkeerplaatsen ter hoogte van Klaverhof 2A te Purmerend van 3 augustus 2026 tot en met 18 september 2026 in verband met onderhoudswerkzaamheden in opdracht van SVP. Het besluit betreft de volgende onderdelen:</text:p>
            <text:list text:style-name="id1-3-2-1-1-2">
              <text:list-item text:style-override="id1-3-2-1-1-2-1">
                <text:number>•</text:number>
                <text:p text:style-name="al">Vergunning voorwerpen op of aan openbare plaats</text:p>
              </text:list-item>
            </text:list>
            <text:p text:style-name="common-al">Verzenddatum besluit : 4 augustus 2026</text:p>
            <text:p text:style-name="common-al">Zaaknummer : Z2026-00003208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669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208</meta:user-defined>
    <meta:user-defined meta:name="DCTERMS.abstract">Betreft: beschikking op aanvraag op locatie Klaverhof thv nr 2A te Purmerend</meta:user-defined>
    <dc:language>nl</dc:language>
    <meta:user-defined meta:name="OVERHEIDop.locatietype/OVERHEIDop.gebiedsmarkering">Vlak</meta:user-defined>
    <meta:user-defined meta:name="DC.title">Besluit tot het toekennen van een vergunning voor het plaatsen van een bouwdepot bestaande uit één container, één eco-toilet, één keetwagen, één hijskraan en bouwhekken op parkeerplaatsen ter hoogte van Klaverhof 2A te Purmerend van 3 augustus 2026 tot en met 18 september 2026 in verband met onderhoudswerkzaamheden in opdracht van SVP</meta:user-defined>
    <meta:user-defined meta:name="OVERHEIDop.datumEindeReactietermijn">2026-09-15</meta:user-defined>
    <meta:user-defined meta:name="OVERHEIDop.terinzageleggingBG">https://jeleefomgeving.nl/inzien/001801582/55b83a5a-7105-4bd4-88dd-144e796a9c5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97</meta:user-defined>
    <meta:user-defined meta:name="OVERHEIDop.GmbID/DC.identifier">gmb-2026-376697</meta:user-defined>
    <meta:user-defined meta:name="OVERHEIDop.versieInformatie"/>
  </office:meta>
</office:document-meta>
</file>