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ltseweg 37 3763LD Soest, kappen van twee eiken in de voortuin</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omgevingsvergunning voor het kappen van twee eiken in de voortuin op locatie Biltseweg 37 3763LD Soest.</text:p>
            <text:p text:style-name="common-al">De aanvraag is geregistreerd onder zaaknummer 1408173.</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66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8173</meta:user-defined>
    <meta:user-defined meta:name="DCTERMS.abstract">kappen van twee eiken in de voo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iltseweg 37 3763LD Soest, kappen van twee eiken in de voortuin</meta:user-defined>
    <meta:user-defined meta:name="DCTERMS.W3CDTF/DCTERMS.available">2026-08-06</meta:user-defined>
    <meta:user-defined meta:name="DCTERMS.W3CDTF/OVERHEIDop.jaargang">2026</meta:user-defined>
    <meta:user-defined meta:name="OVERHEIDop.publicationIssue">376695</meta:user-defined>
    <meta:user-defined meta:name="OVERHEIDop.GmbID/DC.identifier">gmb-2026-376695</meta:user-defined>
    <meta:user-defined meta:name="OVERHEIDop.versieInformatie"/>
  </office:meta>
</office:document-meta>
</file>