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intern wijzigen van de woning (muurdoorbraak) en doorbreken van achtergevel, Graaf Adolflaan 10, 2263 TR Leidschendam - kenmerk 24412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intern wijzigen van de woning (muurdoorbraak) en doorbreken van achtergevel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66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41261</meta:user-defined>
    <dc:language>nl</dc:language>
    <meta:user-defined meta:name="OVERHEIDop.locatietype/OVERHEIDop.gebiedsmarkering">Punt</meta:user-defined>
    <meta:user-defined meta:name="DC.title">Omgevingsvergunning verleend voor het intern wijzigen van de woning (muurdoorbraak) en doorbreken van achtergevel, Graaf Adolflaan 10, 2263 TR Leidschendam - kenmerk 244126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93</meta:user-defined>
    <meta:user-defined meta:name="OVERHEIDop.GmbID/DC.identifier">gmb-2026-376693</meta:user-defined>
    <meta:user-defined meta:name="OVERHEIDop.versieInformatie"/>
  </office:meta>
</office:document-meta>
</file>