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ythagorasstraat 89 1098E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dakuitbouw en een dakterras op de woning</text:p>
            <text:p text:style-name="common-al">Besluit: verleend</text:p>
            <text:p text:style-name="common-al">Besluit verzonden op: 04-08-2026</text:p>
            <text:p text:style-name="common-al">Zaakadres: Pythagorasstraat 89 1098EX Amsterdam</text:p>
            <text:p text:style-name="common-al">Zaaknummer: Z2026-009677</text:p>
            <text:p text:style-name="common-al">DSO-nummer: 202603030122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09677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68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677</meta:user-defined>
    <meta:user-defined meta:name="DCTERMS.abstract">het realiseren van een dakuitbouw en een dakterras op de woning</meta:user-defined>
    <dc:language>nl</dc:language>
    <meta:user-defined meta:name="OVERHEIDop.locatietype/OVERHEIDop.gebiedsmarkering">Vlak</meta:user-defined>
    <meta:user-defined meta:name="DC.title">Besluit omgevingsvergunning reguliere procedure verleend Pythagorasstraat 89 1098EX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82</meta:user-defined>
    <meta:user-defined meta:name="OVERHEIDop.GmbID/DC.identifier">gmb-2026-376682</meta:user-defined>
    <meta:user-defined meta:name="OVERHEIDop.versieInformatie"/>
  </office:meta>
</office:document-meta>
</file>