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hijskaan en een puinbak binnen de periode van 24 tot en met 26 augustus 2026, voor Kastanjelaan 45 tot 49, 1901SB Castricum, verzenddatum 4 augustus 2026 (Z2026-0000669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7667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697</meta:user-defined>
    <meta:user-defined meta:name="DCTERMS.abstract">plaatsen hijskaan en puinbak Kastanjelaan 45-49Kastanjelaan 45-49 1901SB Castricum, verzenddatum 4 augustus 2026 (Z2026-00006697)</meta:user-defined>
    <dc:language>nl</dc:language>
    <meta:user-defined meta:name="OVERHEIDop.locatietype/OVERHEIDop.gebiedsmarkering">Punt</meta:user-defined>
    <meta:user-defined meta:name="DC.title">Verleende vergunning voor het plaatsen van een hijskaan en een puinbak binnen de periode van 24 tot en met 26 augustus 2026, voor Kastanjelaan 45 tot 49, 1901SB Castricum, verzenddatum 4 augustus 2026 (Z2026-00006697)</meta:user-defined>
    <meta:user-defined meta:name="DCTERMS.W3CDTF/DCTERMS.available">2026-08-06</meta:user-defined>
    <meta:user-defined meta:name="DCTERMS.W3CDTF/OVERHEIDop.jaargang">2026</meta:user-defined>
    <meta:user-defined meta:name="OVERHEIDop.publicationIssue">376678</meta:user-defined>
    <meta:user-defined meta:name="OVERHEIDop.GmbID/DC.identifier">gmb-2026-376678</meta:user-defined>
    <meta:user-defined meta:name="OVERHEIDop.versieInformatie"/>
  </office:meta>
</office:document-meta>
</file>