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Kokkestraat 1A,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het gedeeltelijk slopen van het kantoorpand, Kokkestraat 1 A, 5081 CN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Kokkestraat 1 A, 5081 CN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gedeeltelijk slopen van het kantoorpand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23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373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66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7373</meta:user-defined>
    <dc:language>nl</dc:language>
    <meta:user-defined meta:name="OVERHEIDop.locatietype/OVERHEIDop.gebiedsmarkering">Punt</meta:user-defined>
    <meta:user-defined meta:name="DC.title">Sloopmelding Kokkestraat 1A, Hilvarenbee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77</meta:user-defined>
    <meta:user-defined meta:name="OVERHEIDop.GmbID/DC.identifier">gmb-2026-376677</meta:user-defined>
    <meta:user-defined meta:name="OVERHEIDop.versieInformatie"/>
  </office:meta>
</office:document-meta>
</file>