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het plaatsen van een familiewoning, Asserstraat 208, 9486 TE Rhe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voor het plaatsen van een familiewoning aan Asserstraat 208, 9486 TE Rhee  </text:span>
          </text:p>
            <text:p text:style-name="common-al">De gemeente Assen heeft een omgevingsvergunning verleend. De gemeente geeft hiermee toestemming om af te wijken van de regels van het omgevingsplan voor het plaatsen van een familiewoning aan de Asserstraat 208, 9486 TE Rhee, Asserstraat 208 9486 TE Rhee.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4-08-2026.</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66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303</meta:user-defined>
    <dc:language>nl</dc:language>
    <meta:user-defined meta:name="DC.title">Verleende omgevingsvergunning, afwijken van regels in het omgevingsplan, het plaatsen van een familiewoning, Asserstraat 208, 9486 TE Rhee</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98</meta:user-defined>
    <meta:user-defined meta:name="OVERHEIDop.publicationIssue">376667</meta:user-defined>
    <meta:user-defined meta:name="OVERHEIDop.GmbID/DC.identifier">gmb-2026-376667</meta:user-defined>
    <meta:user-defined meta:name="OVERHEIDop.versieInformatie"/>
  </office:meta>
</office:document-meta>
</file>