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ba99c2f7-7dff-4c2e-9d93-a29d95643bd8.jpg" manifest:media-type="image/x-eps"/>
  <manifest:file-entry manifest:full-path="Pictures/Fotoi62f03ac7-2806-4727-a505-a60dfb2fc9df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St.-Winfridusstraat ter hoogte van huisnummer 26</text:p>
            <text:p text:style-name="common-al">Datum: 4 augustus 2026</text:p>
            <text:p text:style-name="common-al">Kenmerk: 34176338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St.-Winfridusstraat ter hoogte van huisnummer 26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102.09622641509432mm"><draw:image xlink:href="Pictures/Plattegrondiba99c2f7-7dff-4c2e-9d93-a29d95643bd8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14.8943396226415mm"><draw:image xlink:href="Pictures/Fotoi62f03ac7-2806-4727-a505-a60dfb2fc9df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6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St.-Winfridusstraat 26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66</meta:user-defined>
    <meta:user-defined meta:name="OVERHEIDop.GmbID/DC.identifier">gmb-2026-376666</meta:user-defined>
    <meta:user-defined meta:name="OVERHEIDop.versieInformatie"/>
  </office:meta>
</office:document-meta>
</file>