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’Feestavond Kinder Vakantie Werk Roosteren 2026’ van 10 tot en met 14 augustus 2026 aan Jan-Petersstraat-Hoeffaert te Roo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08530 / Verleende ontheffing Alcoholwet / Jan-Petersstraat-Hoeffaert, te Roosteren / Echt-Susteren / bekendgemaakt op 29 juli 2026 / het zonder vergunning verstrekken van zwak-alcoholhoudende drank tijdens het evenement ’Feestavond Kinder Vakantie Werk Roosteren 2026’ van 10 tot en met 14 augustus 2026 / Activiteit: Ontheffing Alcoholwet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6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08530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Ontheffing voor het zonder vergunning verstrekken van zwak-alcoholhoudende drank tijdens het evenement ’Feestavond Kinder Vakantie Werk Roosteren 2026’ van 10 tot en met 14 augustus 2026 aan Jan-Petersstraat-Hoeffaert te Roo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63</meta:user-defined>
    <meta:user-defined meta:name="OVERHEIDop.GmbID/DC.identifier">gmb-2026-376663</meta:user-defined>
    <meta:user-defined meta:name="OVERHEIDop.versieInformatie"/>
  </office:meta>
</office:document-meta>
</file>