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rde Wittenburgerdwarsstraat 4-62 1018K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kozijnen in de voorgevel ten behoeve van de woningen</text:p>
            <text:p text:style-name="common-al">Zaakadres: Derde Wittenburgerdwarsstraat 4-62 1018KS Amsterdam, </text:p>
            <text:p text:style-name="common-al">Datum ontvangst: 25-06-2026</text:p>
            <text:p text:style-name="common-al">Zaaknummer: Z2026-028021</text:p>
            <text:p text:style-name="common-al">DSO-nummer: 202606250051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021</meta:user-defined>
    <meta:user-defined meta:name="DCTERMS.abstract">vervangen van kozijnen in de voorgevel ten behoeve van de woning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rde Wittenburgerdwarsstraat 4-62 1018KT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57</meta:user-defined>
    <meta:user-defined meta:name="OVERHEIDop.GmbID/DC.identifier">gmb-2026-376657</meta:user-defined>
    <meta:user-defined meta:name="OVERHEIDop.versieInformatie"/>
  </office:meta>
</office:document-meta>
</file>