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am 16 1012NP Amsterdam, Kalverstraat 2 1012PC Amsterdam, Kalverstraat 4 1012P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wijzigen van de indeling van de kelder, begane grond en eerste verdieping door onder andere het aanbrengen van constructieve wijzigingen......</text:p>
            <text:p text:style-name="common-al">Zaakadres: Dam 16 1012NP Amsterdam, Kalverstraat 2 1012PC Amsterdam, Kalverstraat 4 1012PC Amsterdam</text:p>
            <text:p text:style-name="common-al">Datum ontvangst: 16-07-2026</text:p>
            <text:p text:style-name="common-al">Zaaknummer: Z2026-032073</text:p>
            <text:p text:style-name="common-al">DSO-nummer: 202607160200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6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073</meta:user-defined>
    <meta:user-defined meta:name="DCTERMS.abstract">het wijzigen van de indeling van de kelder, begane grond en eerste verdieping door onder andere het aanbrengen van constructieve wijzigingen......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am 16 1012NP Amsterdam, Kalverstraat 2 1012PC Amsterdam, Kalverstraat 4 1012PC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56</meta:user-defined>
    <meta:user-defined meta:name="OVERHEIDop.GmbID/DC.identifier">gmb-2026-376656</meta:user-defined>
    <meta:user-defined meta:name="OVERHEIDop.versieInformatie"/>
  </office:meta>
</office:document-meta>
</file>