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vergunning voor het bouwen van een dakkapel op de berging aan Franse Schans 9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trokken aanvraag omgevingsvergunning</text:span>
         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Franse Schans 9, het bouwen van een dakkapel op de berging, ingetrokken 28-7-2026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6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vergunning voor het bouwen van een dakkapel op de berging aan Franse Schans 9 te Lievel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54</meta:user-defined>
    <meta:user-defined meta:name="OVERHEIDop.GmbID/DC.identifier">gmb-2026-376654</meta:user-defined>
    <meta:user-defined meta:name="OVERHEIDop.versieInformatie"/>
  </office:meta>
</office:document-meta>
</file>