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- Bruine Akkers ong.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03-08-2026 een besluit genomen op de aanvraag voor een omgevingsvergunning met zaaknummer <text:span text:style-name="nadrukvet">428305</text:span>.</text:p>
            <text:p text:style-name="common-al">De zaak betreft locatie</text:p>
            <text:list text:style-name="id1-3-2-1-1-4">
              <text:list-item text:style-override="id1-3-2-1-1-4-1">
                <text:number>-</text:number>
                <text:p text:style-name="al"/>
                <text:p text:style-name="al">Bruine Akkers ong. te Maarheeze</text:p>
              </text:list-item>
            </text:list>
            <text:p text:style-name="common-al">en heeft de omschrijving "Transportverdeelstation Bruine Akkers ong. Maarheeze (kadastraal bekend MHZ A 5087)". De vergunning is verleend.</text:p>
            <text:p text:style-name="common-al">Het besluit betreft het volgende onderdeel: Buitenplanse omgevingsplanactiviteit.</text:p>
            <text:p text:style-name="common-al">Indien u belanghebbende bent kunt u bezwaar maken tegen dit besluit.</text:p>
            <text:p text:style-name="common-al">De termijn voor het indienen van een bezwaar start op 4 augustus 2026 en duurt 6 weken, tot 15 september 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766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28305</meta:user-defined>
    <meta:user-defined meta:name="DCTERMS.abstract">Transportverdeelstation Bruine Akkers 0182 Bruine Akkers ong. Maarheeze ( MHZ A 5087) - DSO 2025112800885 - Zaak 428305</meta:user-defined>
    <dc:language>nl</dc:language>
    <meta:user-defined meta:name="DC.title">Besluit aanvraag omgevingsvergunning - Bruine Akkers ong. Maarheeze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8097</meta:user-defined>
    <meta:user-defined meta:name="OVERHEIDop.publicationIssue">376649</meta:user-defined>
    <meta:user-defined meta:name="OVERHEIDop.GmbID/DC.identifier">gmb-2026-376649</meta:user-defined>
    <meta:user-defined meta:name="OVERHEIDop.versieInformatie"/>
  </office:meta>
</office:document-meta>
</file>