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Burendag op Zaailand 25, 8162BL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Burendag  op de locatie Zaailand 25, 8162BL Epe.</text:p>
            <text:p text:style-name="common-al">Ontvangstdatum: 29 juli 2026</text:p>
            <text:p text:style-name="common-al">Zaaknummer: 1437551</text:p>
            <text:p text:style-name="common-al">Datum evenement: 26 september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 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66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38420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 Burendag op Zaailand 25, 8162BL Ep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43</meta:user-defined>
    <meta:user-defined meta:name="OVERHEIDop.GmbID/DC.identifier">gmb-2026-376643</meta:user-defined>
    <meta:user-defined meta:name="OVERHEIDop.versieInformatie"/>
  </office:meta>
</office:document-meta>
</file>