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Annie Romeinplein 34 1103J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de regels in het omgevingsplan t.b.v. het vestigen (legalisatie) van een Afrikaanse horecagelegenheid 'Mama's Pot'</text:p>
            <text:p text:style-name="common-al">Besluit: </text:p>
            <text:p text:style-name="common-al">Besluit verzonden op: 04-08-2026</text:p>
            <text:p text:style-name="common-al">Zaakadres: Annie Romeinplein 34 1103JL Amsterdam</text:p>
            <text:p text:style-name="common-al">Zaaknummer: Z2025-053518</text:p>
            <text:p text:style-name="common-al">DSO-nummer: 20251215012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5-05351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5-053518</meta:user-defined>
    <meta:user-defined meta:name="DCTERMS.abstract">afwijken van de regels in het omgevingsplan t.b.v. het vestigen (legalisatie) van een Afrikaanse horecagelegenheid 'Mama's Pot'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 Annie Romeinplein 34 1103JL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42</meta:user-defined>
    <meta:user-defined meta:name="OVERHEIDop.GmbID/DC.identifier">gmb-2026-376642</meta:user-defined>
    <meta:user-defined meta:name="OVERHEIDop.versieInformatie"/>
  </office:meta>
</office:document-meta>
</file>