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plaatsen hijskraan op 10 september 2026 ter hoogte van Dagwand 1, 1462RH Midden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heeft de gemeente eenMelding plaatsen hijskraan op 10 september 2026 ter hoogte van Dagwand 1, 1462RH Middenbeemster ontvangen. De melding is geregistreerd onder zaaknummer Z2026-00003239. De melding betreft:</text:p>
            <text:list text:style-name="id1-3-2-1-1-2">
              <text:list-item text:style-override="id1-3-2-1-1-2-1">
                <text:number>•</text:number>
                <text:p text:style-name="al">Melding voorwerpen op of aan een openbare plaats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7663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239</meta:user-defined>
    <meta:user-defined meta:name="DCTERMS.abstract">Betreft: melding op locatie Dagwand 1, 1462RH Middenbeemst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plaatsen hijskraan op 10 september 2026 ter hoogte van Dagwand 1, 1462RH Middenbeemster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37</meta:user-defined>
    <meta:user-defined meta:name="OVERHEIDop.GmbID/DC.identifier">gmb-2026-376637</meta:user-defined>
    <meta:user-defined meta:name="OVERHEIDop.versieInformatie"/>
  </office:meta>
</office:document-meta>
</file>