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herindelen van een bedrijfspand en het wijzigen van de pui aan de zijgevel, Industrieweg 17, 3641RK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 augustus 2026 een  omgevingsvergunning met zaaknummer Z2026-001230 verleend. De gemeente geeft hiermee toestemming voor het herindelen van een bedrijfspand en het wijzigen van de pui aan de zijgevel op locatie Industrieweg 17, 3641RK Mijdrecht.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5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6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230</meta:user-defined>
    <meta:user-defined meta:name="DCTERMS.abstract">Betreft:  Besluit op locatie Industrieweg 17, 3641RK Mijdrecht</meta:user-defined>
    <dc:language>nl</dc:language>
    <meta:user-defined meta:name="OVERHEIDop.locatietype/OVERHEIDop.gebiedsmarkering">Vlak</meta:user-defined>
    <meta:user-defined meta:name="DC.title">Kennisgeving verleende omgevingsvergunning voor het herindelen van een bedrijfspand en het wijzigen van de pui aan de zijgevel, Industrieweg 17, 3641RK Mijdrecht</meta:user-defined>
    <meta:user-defined meta:name="DCTERMS.W3CDTF/DCTERMS.available">2026-08-06</meta:user-defined>
    <meta:user-defined meta:name="DCTERMS.W3CDTF/OVERHEIDop.jaargang">2026</meta:user-defined>
    <meta:user-defined meta:name="OVERHEIDop.publicationIssue">376632</meta:user-defined>
    <meta:user-defined meta:name="OVERHEIDop.GmbID/DC.identifier">gmb-2026-376632</meta:user-defined>
    <meta:user-defined meta:name="OVERHEIDop.versieInformatie"/>
  </office:meta>
</office:document-meta>
</file>