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3-3">
      <text:list-level-style-bullet text:bullet-char="•" text:level="1">
        <style:list-level-properties text:min-label-width="10mm"/>
      </text:list-level-style-bullet>
    </text:list-style>
    <text:list-style style:name="id1-3-2-1-1-9-3-3-1">
      <text:list-level-style-bullet text:bullet-char="•" text:level="1">
        <style:list-level-properties text:min-label-width="10mm"/>
      </text:list-level-style-bullet>
    </text:list-style>
    <text:list-style style:name="id1-3-2-1-1-9-3-3-2">
      <text:list-level-style-bullet text:bullet-char="•" text:level="1">
        <style:list-level-properties text:min-label-width="10mm"/>
      </text:list-level-style-bullet>
    </text:list-style>
    <text:list-style style:name="id1-3-2-1-1-9-3-3-3">
      <text:list-level-style-bullet text:bullet-char="•" text:level="1">
        <style:list-level-properties text:min-label-width="10mm"/>
      </text:list-level-style-bullet>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3-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3-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3-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2-3-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2-3-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2-3-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2-2-3-3">
      <text:list-level-style-bullet text:bullet-char="-" text:level="1">
        <style:list-level-properties text:min-label-width="10mm"/>
      </text:list-level-style-bullet>
    </text:list-style>
    <text:list-style style:name="id1-3-2-2-2-2-3-3-1">
      <text:list-level-style-bullet text:bullet-char="-" text:level="1">
        <style:list-level-properties text:min-label-width="10mm"/>
      </text:list-level-style-bullet>
    </text:list-style>
    <text:list-style style:name="id1-3-2-2-2-2-3-3-2">
      <text:list-level-style-bullet text:bullet-char="-" text:level="1">
        <style:list-level-properties text:min-label-width="10mm"/>
      </text:list-level-style-bullet>
    </text:list-style>
    <text:list-style style:name="id1-3-2-2-2-2-3-3-3">
      <text:list-level-style-bullet text:bullet-char="-" text:level="1">
        <style:list-level-properties text:min-label-width="10mm"/>
      </text:list-level-style-bullet>
    </text:list-style>
    <text:list-style style:name="id1-3-2-2-2-2-3-3-4">
      <text:list-level-style-bullet text:bullet-char="-" text:level="1">
        <style:list-level-properties text:min-label-width="10mm"/>
      </text:list-level-style-bullet>
    </text:list-style>
    <text:list-style style:name="id1-3-2-2-2-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3-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3-3-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6-3-3">
      <text:list-level-style-bullet text:bullet-char="•" text:level="1">
        <style:list-level-properties text:min-label-width="10mm"/>
      </text:list-level-style-bullet>
    </text:list-style>
    <text:list-style style:name="id1-3-2-2-2-3-6-3-3-1">
      <text:list-level-style-bullet text:bullet-char="•" text:level="1">
        <style:list-level-properties text:min-label-width="10mm"/>
      </text:list-level-style-bullet>
    </text:list-style>
    <text:list-style style:name="id1-3-2-2-2-3-6-3-3-2">
      <text:list-level-style-bullet text:bullet-char="•" text:level="1">
        <style:list-level-properties text:min-label-width="10mm"/>
      </text:list-level-style-bullet>
    </text:list-style>
    <text:list-style style:name="id1-3-2-2-2-3-6-3-3-3">
      <text:list-level-style-bullet text:bullet-char="•" text:level="1">
        <style:list-level-properties text:min-label-width="10mm"/>
      </text:list-level-style-bullet>
    </text:list-style>
    <text:list-style style:name="id1-3-2-2-2-3-6-3-3-4">
      <text:list-level-style-bullet text:bullet-char="•" text:level="1">
        <style:list-level-properties text:min-label-width="10mm"/>
      </text:list-level-style-bullet>
    </text:list-style>
    <text:list-style style:name="id1-3-2-2-2-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6-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6-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9-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9-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9-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9-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9-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3-9-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3-9-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3-9-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3">
      <text:list-level-style-bullet text:bullet-char="-" text:level="1">
        <style:list-level-properties text:min-label-width="10mm"/>
      </text:list-level-style-bullet>
    </text:list-style>
    <text:list-style style:name="id1-3-2-2-3-2-3-3-1">
      <text:list-level-style-bullet text:bullet-char="-" text:level="1">
        <style:list-level-properties text:min-label-width="10mm"/>
      </text:list-level-style-bullet>
    </text:list-style>
    <text:list-style style:name="id1-3-2-2-3-2-3-3-2">
      <text:list-level-style-bullet text:bullet-char="-" text:level="1">
        <style:list-level-properties text:min-label-width="10mm"/>
      </text:list-level-style-bullet>
    </text:list-style>
    <text:list-style style:name="id1-3-2-2-3-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7-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7-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3-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3-3-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3-3-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5-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7-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0-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0-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6-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9">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39-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46">
      <text:list-level-style-bullet text:bullet-char="•" text:level="1">
        <style:list-level-properties text:min-label-width="10mm"/>
      </text:list-level-style-bullet>
    </text:list-style>
    <text:list-style style:name="id1-3-2-5-46-1">
      <text:list-level-style-bullet text:bullet-char="•" text:level="1">
        <style:list-level-properties text:min-label-width="10mm"/>
      </text:list-level-style-bullet>
    </text:list-style>
    <text:list-style style:name="id1-3-2-5-49">
      <text:list-level-style-bullet text:bullet-char="•" text:level="1">
        <style:list-level-properties text:min-label-width="10mm"/>
      </text:list-level-style-bullet>
    </text:list-style>
    <text:list-style style:name="id1-3-2-5-49-1">
      <text:list-level-style-bullet text:bullet-char="•" text:level="1">
        <style:list-level-properties text:min-label-width="10mm"/>
      </text:list-level-style-bullet>
    </text:list-style>
    <text:list-style style:name="id1-3-2-5-56">
      <text:list-level-style-bullet text:bullet-char="•" text:level="1">
        <style:list-level-properties text:min-label-width="10mm"/>
      </text:list-level-style-bullet>
    </text:list-style>
    <text:list-style style:name="id1-3-2-5-56-1">
      <text:list-level-style-bullet text:bullet-char="•" text:level="1">
        <style:list-level-properties text:min-label-width="10mm"/>
      </text:list-level-style-bullet>
    </text:list-style>
    <text:list-style style:name="id1-3-2-5-56-2">
      <text:list-level-style-bullet text:bullet-char="•" text:level="1">
        <style:list-level-properties text:min-label-width="10mm"/>
      </text:list-level-style-bullet>
    </text:list-style>
    <text:list-style style:name="id1-3-2-5-56-3">
      <text:list-level-style-bullet text:bullet-char="•" text:level="1">
        <style:list-level-properties text:min-label-width="10mm"/>
      </text:list-level-style-bullet>
    </text:list-style>
    <text:list-style style:name="id1-3-2-5-56-4">
      <text:list-level-style-bullet text:bullet-char="•" text:level="1">
        <style:list-level-properties text:min-label-width="10mm"/>
      </text:list-level-style-bullet>
    </text:list-style>
    <text:list-style style:name="id1-3-2-5-56-5">
      <text:list-level-style-bullet text:bullet-char="•" text:level="1">
        <style:list-level-properties text:min-label-width="10mm"/>
      </text:list-level-style-bullet>
    </text:list-style>
    <text:list-style style:name="id1-3-2-5-56-6">
      <text:list-level-style-bullet text:bullet-char="•" text:level="1">
        <style:list-level-properties text:min-label-width="10mm"/>
      </text:list-level-style-bullet>
    </text:list-style>
    <text:list-style style:name="id1-3-2-5-61">
      <text:list-level-style-bullet text:bullet-char="•" text:level="1">
        <style:list-level-properties text:min-label-width="10mm"/>
      </text:list-level-style-bullet>
    </text:list-style>
    <text:list-style style:name="id1-3-2-5-61-1">
      <text:list-level-style-bullet text:bullet-char="•" text:level="1">
        <style:list-level-properties text:min-label-width="10mm"/>
      </text:list-level-style-bullet>
    </text:list-style>
    <text:list-style style:name="id1-3-2-5-66">
      <text:list-level-style-bullet text:bullet-char="•" text:level="1">
        <style:list-level-properties text:min-label-width="10mm"/>
      </text:list-level-style-bullet>
    </text:list-style>
    <text:list-style style:name="id1-3-2-5-66-1">
      <text:list-level-style-bullet text:bullet-char="•" text:level="1">
        <style:list-level-properties text:min-label-width="10mm"/>
      </text:list-level-style-bullet>
    </text:list-style>
    <text:list-style style:name="id1-3-2-5-69">
      <text:list-level-style-bullet text:bullet-char="•" text:level="1">
        <style:list-level-properties text:min-label-width="10mm"/>
      </text:list-level-style-bullet>
    </text:list-style>
    <text:list-style style:name="id1-3-2-5-69-1">
      <text:list-level-style-bullet text:bullet-char="•" text:level="1">
        <style:list-level-properties text:min-label-width="10mm"/>
      </text:list-level-style-bullet>
    </text:list-style>
    <text:list-style style:name="id1-3-2-5-76">
      <text:list-level-style-bullet text:bullet-char="•" text:level="1">
        <style:list-level-properties text:min-label-width="10mm"/>
      </text:list-level-style-bullet>
    </text:list-style>
    <text:list-style style:name="id1-3-2-5-76-1">
      <text:list-level-style-bullet text:bullet-char="•" text:level="1">
        <style:list-level-properties text:min-label-width="10mm"/>
      </text:list-level-style-bullet>
    </text:list-style>
    <text:list-style style:name="id1-3-2-5-80">
      <text:list-level-style-bullet text:bullet-char="•" text:level="1">
        <style:list-level-properties text:min-label-width="10mm"/>
      </text:list-level-style-bullet>
    </text:list-style>
    <text:list-style style:name="id1-3-2-5-80-1">
      <text:list-level-style-bullet text:bullet-char="•" text:level="1">
        <style:list-level-properties text:min-label-width="10mm"/>
      </text:list-level-style-bullet>
    </text:list-style>
    <text:list-style style:name="id1-3-2-5-111">
      <text:list-level-style-bullet text:bullet-char="•" text:level="1">
        <style:list-level-properties text:min-label-width="10mm"/>
      </text:list-level-style-bullet>
    </text:list-style>
    <text:list-style style:name="id1-3-2-5-111-1">
      <text:list-level-style-bullet text:bullet-char="•" text:level="1">
        <style:list-level-properties text:min-label-width="10mm"/>
      </text:list-level-style-bullet>
    </text:list-style>
    <text:list-style style:name="id1-3-2-5-111-2">
      <text:list-level-style-bullet text:bullet-char="•" text:level="1">
        <style:list-level-properties text:min-label-width="10mm"/>
      </text:list-level-style-bullet>
    </text:list-style>
    <text:list-style style:name="id1-3-2-5-111-3">
      <text:list-level-style-bullet text:bullet-char="•" text:level="1">
        <style:list-level-properties text:min-label-width="10mm"/>
      </text:list-level-style-bullet>
    </text:list-style>
    <text:list-style style:name="id1-3-2-5-111-4">
      <text:list-level-style-bullet text:bullet-char="•" text:level="1">
        <style:list-level-properties text:min-label-width="10mm"/>
      </text:list-level-style-bullet>
    </text:list-style>
    <text:list-style style:name="id1-3-2-5-126">
      <text:list-level-style-bullet text:bullet-char="•" text:level="1">
        <style:list-level-properties text:min-label-width="10mm"/>
      </text:list-level-style-bullet>
    </text:list-style>
    <text:list-style style:name="id1-3-2-5-126-1">
      <text:list-level-style-bullet text:bullet-char="•" text:level="1">
        <style:list-level-properties text:min-label-width="10mm"/>
      </text:list-level-style-bullet>
    </text:list-style>
    <text:list-style style:name="id1-3-2-5-126-2">
      <text:list-level-style-bullet text:bullet-char="•" text:level="1">
        <style:list-level-properties text:min-label-width="10mm"/>
      </text:list-level-style-bullet>
    </text:list-style>
    <text:list-style style:name="id1-3-2-5-126-3">
      <text:list-level-style-bullet text:bullet-char="•" text:level="1">
        <style:list-level-properties text:min-label-width="10mm"/>
      </text:list-level-style-bullet>
    </text:list-style>
    <text:list-style style:name="id1-3-2-5-126-4">
      <text:list-level-style-bullet text:bullet-char="•" text:level="1">
        <style:list-level-properties text:min-label-width="10mm"/>
      </text:list-level-style-bullet>
    </text:list-style>
    <text:list-style style:name="id1-3-2-5-136">
      <text:list-level-style-bullet text:bullet-char="•" text:level="1">
        <style:list-level-properties text:min-label-width="10mm"/>
      </text:list-level-style-bullet>
    </text:list-style>
    <text:list-style style:name="id1-3-2-5-136-1">
      <text:list-level-style-bullet text:bullet-char="•" text:level="1">
        <style:list-level-properties text:min-label-width="10mm"/>
      </text:list-level-style-bullet>
    </text:list-style>
    <text:list-style style:name="id1-3-2-5-136-2">
      <text:list-level-style-bullet text:bullet-char="•" text:level="1">
        <style:list-level-properties text:min-label-width="10mm"/>
      </text:list-level-style-bullet>
    </text:list-style>
    <text:list-style style:name="id1-3-2-5-136-3">
      <text:list-level-style-bullet text:bullet-char="•" text:level="1">
        <style:list-level-properties text:min-label-width="10mm"/>
      </text:list-level-style-bullet>
    </text:list-style>
    <text:list-style style:name="id1-3-2-5-136-4">
      <text:list-level-style-bullet text:bullet-char="•" text:level="1">
        <style:list-level-properties text:min-label-width="10mm"/>
      </text:list-level-style-bullet>
    </text:list-style>
    <text:list-style style:name="id1-3-2-5-145">
      <text:list-level-style-bullet text:bullet-char="•" text:level="1">
        <style:list-level-properties text:min-label-width="10mm"/>
      </text:list-level-style-bullet>
    </text:list-style>
    <text:list-style style:name="id1-3-2-5-145-1">
      <text:list-level-style-bullet text:bullet-char="•" text:level="1">
        <style:list-level-properties text:min-label-width="10mm"/>
      </text:list-level-style-bullet>
    </text:list-style>
    <text:list-style style:name="id1-3-2-5-145-2">
      <text:list-level-style-bullet text:bullet-char="•" text:level="1">
        <style:list-level-properties text:min-label-width="10mm"/>
      </text:list-level-style-bullet>
    </text:list-style>
    <text:list-style style:name="id1-3-2-5-145-3">
      <text:list-level-style-bullet text:bullet-char="•" text:level="1">
        <style:list-level-properties text:min-label-width="10mm"/>
      </text:list-level-style-bullet>
    </text:list-style>
    <text:list-style style:name="id1-3-2-5-145-4">
      <text:list-level-style-bullet text:bullet-char="•" text:level="1">
        <style:list-level-properties text:min-label-width="10mm"/>
      </text:list-level-style-bullet>
    </text:list-style>
    <text:list-style style:name="id1-3-2-5-154">
      <text:list-level-style-bullet text:bullet-char="•" text:level="1">
        <style:list-level-properties text:min-label-width="10mm"/>
      </text:list-level-style-bullet>
    </text:list-style>
    <text:list-style style:name="id1-3-2-5-154-1">
      <text:list-level-style-bullet text:bullet-char="•" text:level="1">
        <style:list-level-properties text:min-label-width="10mm"/>
      </text:list-level-style-bullet>
    </text:list-style>
    <text:list-style style:name="id1-3-2-5-154-2">
      <text:list-level-style-bullet text:bullet-char="•" text:level="1">
        <style:list-level-properties text:min-label-width="10mm"/>
      </text:list-level-style-bullet>
    </text:list-style>
    <text:list-style style:name="id1-3-2-5-154-3">
      <text:list-level-style-bullet text:bullet-char="•" text:level="1">
        <style:list-level-properties text:min-label-width="10mm"/>
      </text:list-level-style-bullet>
    </text:list-style>
    <text:list-style style:name="id1-3-2-5-154-4">
      <text:list-level-style-bullet text:bullet-char="•" text:level="1">
        <style:list-level-properties text:min-label-width="10mm"/>
      </text:list-level-style-bullet>
    </text:list-style>
    <text:list-style style:name="id1-3-2-5-165">
      <text:list-level-style-bullet text:bullet-char="•" text:level="1">
        <style:list-level-properties text:min-label-width="10mm"/>
      </text:list-level-style-bullet>
    </text:list-style>
    <text:list-style style:name="id1-3-2-5-165-1">
      <text:list-level-style-bullet text:bullet-char="•" text:level="1">
        <style:list-level-properties text:min-label-width="10mm"/>
      </text:list-level-style-bullet>
    </text:list-style>
    <text:list-style style:name="id1-3-2-5-165-2">
      <text:list-level-style-bullet text:bullet-char="•" text:level="1">
        <style:list-level-properties text:min-label-width="10mm"/>
      </text:list-level-style-bullet>
    </text:list-style>
    <text:list-style style:name="id1-3-2-5-165-3">
      <text:list-level-style-bullet text:bullet-char="•" text:level="1">
        <style:list-level-properties text:min-label-width="10mm"/>
      </text:list-level-style-bullet>
    </text:list-style>
    <text:list-style style:name="id1-3-2-5-165-4">
      <text:list-level-style-bullet text:bullet-char="•" text:level="1">
        <style:list-level-properties text:min-label-width="10mm"/>
      </text:list-level-style-bullet>
    </text:list-style>
  </office:automatic-styles>
  <office:body>
    <office:text>
      <text:p text:style-name="new_page_staatscourant"/>
      <text:p text:style-name="single-kop-titel"> Subsidieregeling Onderwijsachterstanden Almere 2027-2030</text:p>
      <text:section text:name="regeling_id1-3-2" text:style-name="regeling">
        <text:section text:name="aanhef_id1-3-2-1" text:style-name="aanhef">
          <text:section text:name="preambule_id1-3-2-1-1" text:style-name="preambule">
            <text:p text:style-name="al">Het college van burgemeester en wethouders van de gemeente Almere;</text:p>
            <text:p text:style-name="al"/>
            <text:p text:style-name="al">Gelet op titel 4.2 van de Algemene wet bestuursrecht en artikel 3 van de Algemene subsidieverordening Almere 2025;</text:p>
            <text:p text:style-name="al"/>
            <text:p text:style-name="al">
            <text:span text:style-name="nadrukvet">besluit:</text:span>
          </text:p>
            <text:p text:style-name="al"/>
            <text:p text:style-name="al">vast te stellen de navolgende Subsidieregeling Onderwijsachterstanden Almere 2027-2030</text:p>
            <text:p text:style-name="al"/>
            <text:list text:style-name="id1-3-2-1-1-9">
              <text:list-item text:style-override="id1-3-2-1-1-9-1">
                <text:number>1.</text:number>
                <text:p text:style-name="al">De Subsidieregeling Onderwijsachterstanden Almere 2027, inclusief de bijbehorende memorie van toelichting, vast te stellen.</text:p>
              </text:list-item>
              <text:list-item text:style-override="id1-3-2-1-1-9-2">
                <text:number>2.</text:number>
                <text:p text:style-name="al">Voor de uitvoering van de subsidieregeling onderwijsachterstandenbeleid (OAB) voor het jaar 2027 een budgetplafond vast te stellen van maximaal € 12.581.088.</text:p>
              </text:list-item>
              <text:list-item text:style-override="id1-3-2-1-1-9-3">
                <text:number>3.</text:number>
                <text:p text:style-name="al">Het jaar 2027 aan te merken als overgangsjaar, waarin:</text:p>
                <text:list text:style-name="id1-3-2-1-1-9-3-3">
                  <text:list-item text:style-override="id1-3-2-1-1-9-3-3-1">
                    <text:number>•</text:number>
                    <text:p text:style-name="al">subsidieaanvragen worden beoordeeld op basis van de nieuwe beoordelingssystematiek;</text:p>
                  </text:list-item>
                  <text:list-item text:style-override="id1-3-2-1-1-9-3-3-2">
                    <text:number>•</text:number>
                    <text:p text:style-name="al">geen sprake is van automatische indexatie of groei;</text:p>
                  </text:list-item>
                  <text:list-item text:style-override="id1-3-2-1-1-9-3-3-3">
                    <text:number>•</text:number>
                    <text:p text:style-name="al">geen sprake is van automatische indexatie of groei;</text:p>
                  </text:list-item>
                </text:list>
              </text:list-item>
              <text:list-item text:style-override="id1-3-2-1-1-9-4">
                <text:number>4.</text:number>
                <text:p text:style-name="al">De regeling per 1 januari 2027 in werking te laten treden.</text:p>
              </text:list-item>
            </text:list>
          </text:section>
        </text:section>
        <text:section text:name="regeling-tekst_id1-3-2-2" text:style-name="regeling-tekst">
          <text:section text:name="hoofdstuk_id1-3-2-2-1" text:style-name="hoofdstuk">
            <text:p text:style-name="hoofdstuk_kop"><text:span text:style-name="label">Hoofdstuk</text:span> <text:span text:style-name="nr">1.</text:span> Inleidende bepalingen</text:p>
            <text:section text:name="artikel_id1-3-2-2-1-2" text:style-name="artikel">
              <text:p text:style-name="artikel_kop_titel"><text:span text:style-name="artikel_kop_label">Artikel</text:span> <text:span text:style-name="artikel_kop_nr">1.</text:span> Definities </text:p>
              <text:list text:style-name="id1-3-2-2-1-2-2">
                <text:list-item text:style-override="id1-3-2-2-1-2-2">
                  <text:number>1.</text:number>
                  <text:p text:style-name="al">In deze regeling worden de begrippen zoals opgenomen in artikel 1.1 van de Wet kinderopvang gehanteerd, tenzij hiervan in het tweede lid wordt afgeweken.</text:p>
                </text:list-item>
                <text:list-item text:style-override="id1-3-2-2-1-2-3">
                  <text:number>2.</text:number>
                  <text:p text:style-name="al">In deze subsidieregeling wordt verstaan onder:</text:p>
                  <text:list text:style-name="id1-3-2-2-1-2-3-3">
                    <text:list-item text:style-override="id1-3-2-2-1-2-3-3-1">
                      <text:number>a.</text:number>
                      <text:p text:style-name="al">Almeerse kinderen: in de gemeente Almere woonachtige kinderen.</text:p>
                    </text:list-item>
                    <text:list-item text:style-override="id1-3-2-2-1-2-3-3-2">
                      <text:number>b.</text:number>
                      <text:p text:style-name="al">ASV: de Algemene subsidieverordening Almere 2025.</text:p>
                    </text:list-item>
                    <text:list-item text:style-override="id1-3-2-2-1-2-3-3-3">
                      <text:number>c.</text:number>
                      <text:p text:style-name="al">Dagopvang: voorschool voor kinderen van 0 tot 4 jaar met een aanbod van tenminste 6 uur VE per dag.</text:p>
                    </text:list-item>
                    <text:list-item text:style-override="id1-3-2-2-1-2-3-3-4">
                      <text:number>d.</text:number>
                      <text:p text:style-name="al">Doelgroeppeuter: een Almeerse peuter met een VE-indicatie.</text:p>
                    </text:list-item>
                    <text:list-item text:style-override="id1-3-2-2-1-2-3-3-5">
                      <text:number>e.</text:number>
                      <text:p text:style-name="al">Houder: de rechtspersoon die een of meer kinderopvanglocaties exploiteert die als kinderdagverblijf in het Landelijk Register Kinderopvang (LRK) zijn geregistreerd.</text:p>
                    </text:list-item>
                    <text:list-item text:style-override="id1-3-2-2-1-2-3-3-6">
                      <text:number>f.</text:number>
                      <text:p text:style-name="al">Kindplaats regulier: kindplaats op een voorschool van minimaal 240 en maximaal 320 uur per jaar verdeeld over twee dagen per week, voor doelgroeppeuters van 2 tot 2,5 jaar en voor niet-doelgroeppeuters in de leeftijd van 2 jaar tot 4 jaar.</text:p>
                    </text:list-item>
                    <text:list-item text:style-override="id1-3-2-2-1-2-3-3-7">
                      <text:number>g.</text:number>
                      <text:p text:style-name="al">Kindplaats VE: kindplaats op een voorschool van minimaal 960 uur verdeeld over tenminste drie dagen per week, voor doelgroeppeuters van 2,5 jaar tot 4 jaar.</text:p>
                    </text:list-item>
                    <text:list-item text:style-override="id1-3-2-2-1-2-3-3-8">
                      <text:number>h.</text:number>
                      <text:p text:style-name="al">Kindplaats: plaats in een peutergroep op een voorschool.</text:p>
                    </text:list-item>
                    <text:list-item text:style-override="id1-3-2-2-1-2-3-3-9">
                      <text:number>i.</text:number>
                      <text:p text:style-name="al">Maatschappelijke organisatie: een organisatie zonder winstoogmerk met een maatschappelijke doelstelling die bijdraagt aan de doelstellingen van de gemeente Almere.</text:p>
                    </text:list-item>
                    <text:list-item text:style-override="id1-3-2-2-1-2-3-3-10">
                      <text:number>j.</text:number>
                      <text:p text:style-name="al">Onderwijsachterstanden: een situatie waarbij leerlingen door ongunstige omgevingskenmerken slechter presteren op school dan ze bij een gunstigere situatie zouden kunnen. Het Centraal Bureau voor de Statistiek meet onderwijsachterstanden door een onderwijsscore per leerling te berekenen waarin de omgevingskenmerken worden weergegeven. De onderwijsscore per leerling wordt jaarlijks vertaald naar een score per gemeente.</text:p>
                    </text:list-item>
                    <text:list-item text:style-override="id1-3-2-2-1-2-3-3-11">
                      <text:number>k.</text:number>
                      <text:p text:style-name="al">Ouders: ouder(s) of wettelijke verzorgers van een Almeers kind.</text:p>
                    </text:list-item>
                    <text:list-item text:style-override="id1-3-2-2-1-2-3-3-12">
                      <text:number>l.</text:number>
                      <text:p text:style-name="al">Peutergroep: vaste groep kinderen op een voorschool (stamgroep) voor kinderen van 2 tot 4 jaar.</text:p>
                    </text:list-item>
                    <text:list-item text:style-override="id1-3-2-2-1-2-3-3-13">
                      <text:number>m.</text:number>
                      <text:p text:style-name="al">Peuteropvang: voorschool met aanbod van maximaal 5,5 uur per dag gedurende maximaal 40 weken per jaar voor kinderen van 2 tot 4 jaar.</text:p>
                    </text:list-item>
                    <text:list-item text:style-override="id1-3-2-2-1-2-3-3-14">
                      <text:number>n.</text:number>
                      <text:p text:style-name="al">Preventieve logopedie: een interventie gericht op het vroegtijdig signaleren en voorkomen van stoornissen in de spraak-, taal- en communicatieve vaardigheden van kinderen.</text:p>
                    </text:list-item>
                    <text:list-item text:style-override="id1-3-2-2-1-2-3-3-15">
                      <text:number>o.</text:number>
                      <text:p text:style-name="al">Toeleidings- en overdrachtsinstrument: een landelijk gangbaar systeem dat gebruikt wordt voor het inschrijven en overdragen van kinderen. In het systeem is onder andere de VE-indicatie van doelgroeppeuters opgenomen.</text:p>
                    </text:list-item>
                    <text:list-item text:style-override="id1-3-2-2-1-2-3-3-16">
                      <text:number>p.</text:number>
                      <text:p text:style-name="al">VE (Voorschoolse educatie): het aanbod van een VE-programma binnen de kinderopvang bedoeld voor doelgroeppeuters.</text:p>
                    </text:list-item>
                    <text:list-item text:style-override="id1-3-2-2-1-2-3-3-17">
                      <text:number>q.</text:number>
                      <text:p text:style-name="al">VE-toeslag: een vergoeding in de vorm van een jaarbedrag per doelgroeppeuter aan de houder voor de extra kosten van het VE-aanbod, zoals extra personele inzet voor dossiervorming, extra overleg met ouders, warme overdracht naar de basisschool en VE-trainingen.</text:p>
                    </text:list-item>
                    <text:list-item text:style-override="id1-3-2-2-1-2-3-3-18">
                      <text:number>r.</text:number>
                      <text:p text:style-name="al">Voorscholen: kinderopvang met voorschoolse educatie dat als zodanig is geregistreerd in het LRK.</text:p>
                    </text:list-item>
                    <text:list-item text:style-override="id1-3-2-2-1-2-3-3-19">
                      <text:number>s.</text:number>
                      <text:p text:style-name="al">VVE-indicatie: een indicatie die wordt afgegeven door de Jeugdgezondheidszorg (JGZ) als advies aan ouders van kinderen die in aanmerking komen voor Voor- en Vroegschoolse Educatie.</text:p>
                    </text:list-item>
                  </text:list>
                </text:list-item>
              </text:list>
            </text:section>
            <text:section text:name="artikel_id1-3-2-2-1-3" text:style-name="artikel">
              <text:p text:style-name="artikel_kop_titel"><text:span text:style-name="artikel_kop_label">Artikel</text:span> <text:span text:style-name="artikel_kop_nr">2.</text:span> Doel</text:p>
              <text:p text:style-name="al">Het doel van deze regeling is om onderwijskansen van kinderen tussen de 0 en 12 jaar met (een risico op) onderwijsachterstanden te vergroten.</text:p>
            </text:section>
            <text:p text:style-name="hoofdstuk_bottom"/>
          </text:section>
          <text:section text:name="hoofdstuk_id1-3-2-2-2" text:style-name="hoofdstuk">
            <text:p text:style-name="hoofdstuk_kop"><text:span text:style-name="label">Hoofdstuk</text:span> <text:span text:style-name="nr">2.</text:span> Pijler Vroeg- en Voorschoolse Educatie (VVE)</text:p>
            <text:section text:name="paragraaf_id1-3-2-2-2-2" text:style-name="paragraaf">
              <text:p text:style-name="paragraaf_kop"><text:span text:style-name="label">Paragraaf</text:span> <text:span text:style-name="nr">2.1.</text:span> Inhoudelijke bepalingen</text:p>
              <text:section text:name="artikel_id1-3-2-2-2-2-2" text:style-name="artikel">
                <text:p text:style-name="artikel_kop_titel"><text:span text:style-name="artikel_kop_label">Artikel</text:span> <text:span text:style-name="artikel_kop_nr">3.</text:span> Doel</text:p>
                <text:p text:style-name="al">Het doel van deze pijler is om de uitvoering van voorschoolse educatie op voorscholen mogelijk te maken.</text:p>
              </text:section>
              <text:section text:name="artikel_id1-3-2-2-2-2-3" text:style-name="artikel">
                <text:p text:style-name="artikel_kop_titel"><text:span text:style-name="artikel_kop_label">Artikel</text:span> <text:span text:style-name="artikel_kop_nr">4.</text:span> Doelgroep</text:p>
                <text:p text:style-name="al">Subsidies in de pijler VVE zijn gericht op:</text:p>
                <text:list text:style-name="id1-3-2-2-2-2-3-3">
                  <text:list-item text:style-override="id1-3-2-2-2-2-3-3-1">
                    <text:number>-</text:number>
                    <text:p text:style-name="al">Almeerse peuters met en zonder een VVE-indicatie.</text:p>
                  </text:list-item>
                  <text:list-item text:style-override="id1-3-2-2-2-2-3-3-2">
                    <text:number>-</text:number>
                    <text:p text:style-name="al">Almeerse kinderen in de leeftijd 0 tot 7 jaar met (een risico op) een onderwijsachterstand.</text:p>
                  </text:list-item>
                  <text:list-item text:style-override="id1-3-2-2-2-2-3-3-3">
                    <text:number>-</text:number>
                    <text:p text:style-name="al">Ouders/verzorgers van Almeerse peuters met en zonder een VVE-indicatie.</text:p>
                  </text:list-item>
                  <text:list-item text:style-override="id1-3-2-2-2-2-3-3-4">
                    <text:number>-</text:number>
                    <text:p text:style-name="al">Professionals werkzaam op en rond voorscholen.</text:p>
                  </text:list-item>
                </text:list>
              </text:section>
            </text:section>
            <text:section text:name="paragraaf_id1-3-2-2-2-3" text:style-name="paragraaf">
              <text:p text:style-name="paragraaf_kop"><text:span text:style-name="label">Paragraaf</text:span> <text:span text:style-name="nr">2.2.</text:span> Subsidie kindplaats</text:p>
              <text:section text:name="artikel_id1-3-2-2-2-3-2" text:style-name="artikel">
                <text:p text:style-name="artikel_kop_titel"><text:span text:style-name="artikel_kop_label">Artikel</text:span> <text:span text:style-name="artikel_kop_nr">5.1.</text:span> Activiteiten</text:p>
                <text:p text:style-name="al">Activiteiten die voor subsidie kindplaats in aanmerking komen moeten aansluiten op:</text:p>
                <text:list text:style-name="id1-3-2-2-2-3-2-3">
                  <text:list-item text:style-override="id1-3-2-2-2-3-2-3-1">
                    <text:number>1.</text:number>
                    <text:p text:style-name="al">Het aanbieden van kindplaatsen regulier voor Almeerse peuters van ouders zonder recht op kinderopvangtoeslag in de peuteropvang.</text:p>
                  </text:list-item>
                  <text:list-item text:style-override="id1-3-2-2-2-3-2-3-2">
                    <text:number>2.</text:number>
                    <text:p text:style-name="al">Het aanbieden van kindplaatsen VE voor Almeerse peuters van ouders zonder recht op kinderopvangtoeslag in de peuteropvang.</text:p>
                  </text:list-item>
                  <text:list-item text:style-override="id1-3-2-2-2-3-2-3-3">
                    <text:number>3.</text:number>
                    <text:p text:style-name="al">Het aanbieden van kindplaatsen VE voor Almeerse peuters van ouders met recht op kinderopvangtoeslag in de peuteropvang.</text:p>
                  </text:list-item>
                  <text:list-item text:style-override="id1-3-2-2-2-3-2-3-4">
                    <text:number>4.</text:number>
                    <text:p text:style-name="al">Het aanbieden van kindplaatsen VE voor ouders met recht op kinderopvangtoeslag in de dagopvang.</text:p>
                  </text:list-item>
                </text:list>
              </text:section>
              <text:section text:name="artikel_id1-3-2-2-2-3-3" text:style-name="artikel">
                <text:p text:style-name="artikel_kop_titel"><text:span text:style-name="artikel_kop_label">Artikel</text:span> <text:span text:style-name="artikel_kop_nr">5.2.</text:span> Hoogte van de subsidie</text:p>
                <text:list text:style-name="id1-3-2-2-2-3-3-2">
                  <text:list-item text:style-override="id1-3-2-2-2-3-3-2">
                    <text:number>1.</text:number>
                    <text:p text:style-name="al">Het college subsidieert per geplaatste Almeerse peuter per uur, naar rato van de geplaatste periode, de volgende kinderplaatsen op voorscholen:</text:p>
                    <text:list text:style-name="id1-3-2-2-2-3-3-2-3">
                      <text:list-item text:style-override="id1-3-2-2-2-3-3-2-3-1">
                        <text:number>a.</text:number>
                        <text:p text:style-name="al">Kindplaats regulier voor Almeerse peuters van ouders zonder recht op kinderopvangtoeslag in de peuteropvang: minimaal 240 en maximaal 320 uren per jaar maal het landelijk maximum uurtarief, minus de in rekening gebrachte ouderbijdrage over de afgenomen uren.</text:p>
                      </text:list-item>
                      <text:list-item text:style-override="id1-3-2-2-2-3-3-2-3-2">
                        <text:number>b.</text:number>
                        <text:p text:style-name="al">Kindplaats VE voor Almeerse peuters van ouders zonder recht op kinderopvangtoeslag in de peuteropvang: minimaal 640 en maximaal 660 uren per jaar maal het landelijk maximum uurtarief minus de in rekening gebrachte ouderbijdrage. De ouderbijdrage wordt over 320 uur per jaar in rekening gebracht.</text:p>
                      </text:list-item>
                      <text:list-item text:style-override="id1-3-2-2-2-3-3-2-3-3">
                        <text:number>c.</text:number>
                        <text:p text:style-name="al">Kindplaats VE voor Almeerse peuters van ouders met recht op kinderopvangtoeslag in de peuteropvang: minimaal 320 en maximaal 340 uren maal het landelijk maximum uurtarief. Ouders nemen aanvullend nog ten minste 320 uur per jaar af, waarover deze ouders kinderopvangtoeslag (kunnen) aanvragen.</text:p>
                      </text:list-item>
                    </text:list>
                  </text:list-item>
                  <text:list-item text:style-override="id1-3-2-2-2-3-3-3">
                    <text:number>2.</text:number>
                    <text:p text:style-name="al">De hoogte van de subsidie wordt bepaald op basis van de verwachte verdeling van de bezetting over deze kindplaatsen, op basis van de registratie in de overdrachtsdocumenten (peildatum: 1 oktober). Omdat dit in de praktijk kan afwijken, mag met de besteding van de subsidie met de subsidiebedragen tussen de kindplaatsen van lid 1 sub a t/m c worden geschoven.</text:p>
                  </text:list-item>
                  <text:list-item text:style-override="id1-3-2-2-2-3-3-4">
                    <text:number>3.</text:number>
                    <text:p text:style-name="al">Voor alle doelgroeppeuters op voorscholen stelt het college een VE-toeslag beschikbaar, ongeacht of de ouders recht hebben op kinderopvangtoeslag. Als een doelgroeppeuter een gedeelte van het jaar gebruik maakt van de kindplaats VE, wordt dit bedrag naar rato van de periode van plaatsing verstrekt.</text:p>
                  </text:list-item>
                  <text:list-item text:style-override="id1-3-2-2-2-3-3-5">
                    <text:number>4.</text:number>
                    <text:p text:style-name="al">Het college stelt een vast subsidiebedrag per uur voor maximaal 320 uur per locatie beschikbaar voor de inzet van een ambulante (derde) pedagogisch professional. De locaties waar de ambulante pedagogisch professional wordt ingezet dienen elk voor ten minste 70% te bestaan uit doelgroepkinderen (peildatum: 1 oktober van het voorgaande subsidiejaar). Het percentage wordt berekend op basis van het aantal geplaatste doelgroeppeuters per dag per locatie.</text:p>
                  </text:list-item>
                  <text:list-item text:style-override="id1-3-2-2-2-3-3-6">
                    <text:number>5.</text:number>
                    <text:p text:style-name="al">De groep waar de ambulante pedagogisch professional wordt ingezet dient minimaal te bestaan uit twee kinderen met een grote of complexe ondersteuningsbehoefte (peildatum: 1 oktober van het voorgaande subsidiejaar).</text:p>
                  </text:list-item>
                  <text:list-item text:style-override="id1-3-2-2-2-3-3-7">
                    <text:number>6.</text:number>
                    <text:p text:style-name="al">De ambulante pedagogisch professional wordt te allen tijde boventallig ingezet, dat wil zeggen bovenop de reguliere beroepskracht-kind ratio voor de betreffende groep. </text:p>
                  </text:list-item>
                  <text:list-item text:style-override="id1-3-2-2-2-3-3-8">
                    <text:number>7.</text:number>
                    <text:p text:style-name="al">Houder houdt gedurende het subsidiejaar een administratie bij van de ureninzet van de ambulante pedagogisch professional(s) per locatie en het aantal kinderen met een ondersteuningsbehoefte. </text:p>
                  </text:list-item>
                  <text:list-item text:style-override="id1-3-2-2-2-3-3-9">
                    <text:number>8.</text:number>
                    <text:p text:style-name="al">Voor alle doelgroeppeuters op voorscholen die op 1 januari van het betreffende jaar een kindplaats VE bezetten, stelt het college een vast subsidiebedrag beschikbaar voor de bekostiging van de pedagogisch beleidsmedewerker VE.</text:p>
                  </text:list-item>
                  <text:list-item text:style-override="id1-3-2-2-2-3-3-10">
                    <text:number>9.</text:number>
                    <text:p text:style-name="al">Per locatie stelt het college een vast subsidiebedrag beschikbaar voor de bekostiging van de extra inzet die nodig is om volgens de Basisstructuur voor Ondersteuning (BvO) te werken. Het betreft taken die zijn opgenomen in de Werkwijze Basisstructuur voor Ondersteuning, aangereikte instrumenten en de daarbij behorende taakomschrijving. Voor de extra inzet wordt uitgegaan van 30 uren per locatie per jaar. </text:p>
                  </text:list-item>
                  <text:list-item text:style-override="id1-3-2-2-2-3-3-11">
                    <text:number>10.</text:number>
                    <text:p text:style-name="al">Voor de subsidiebedragen uit lid 3 geldt voor peutergroepen in de dagopvang een minimum van twee doelgroeppeuters. Dat wil zeggen dat deze subsidiebedragen voor ten minste twee doelgroeppeuters per peutergroep worden beschikt, ook als het werkelijke aantal lager ligt. Houder is verplicht op deze groepen een pedagogisch beleidsmedewerker VE voor tenminste 20 uren per jaar in te zetten.</text:p>
                  </text:list-item>
                </text:list>
              </text:section>
              <text:section text:name="artikel_id1-3-2-2-2-3-4" text:style-name="artikel">
                <text:p text:style-name="artikel_kop_titel"><text:span text:style-name="artikel_kop_label">Artikel</text:span> <text:span text:style-name="artikel_kop_nr">5.3.</text:span> Subsidieuitkering</text:p>
                <text:p text:style-name="al">Bevoorschotting vindt maandelijks plaats per de 1e van de maand op basis van het aantal bezette VE-kindplaatsen zoals vastgelegd in het toeleidings- en overdrachtsinstrument. Peildatum van het aantal bezette kindplaatsen is de 15e dag van de voorgaande maand.</text:p>
              </text:section>
              <text:section text:name="artikel_id1-3-2-2-2-3-5" text:style-name="artikel">
                <text:p text:style-name="artikel_kop_titel"><text:span text:style-name="artikel_kop_label">Artikel</text:span> <text:span text:style-name="artikel_kop_nr">5.4.</text:span> Ouderbijdrage</text:p>
                <text:list text:style-name="id1-3-2-2-2-3-5-2">
                  <text:list-item text:style-override="id1-3-2-2-2-3-5-2">
                    <text:number>1.</text:number>
                    <text:p text:style-name="al">De hoogte van de ouderbijdrage voor ouders zonder recht op kinderopvangtoeslag wordt door de houder bepaald op basis van de inkomensgroep van de ouders. De inkomensgroep wordt bepaald op basis van de door ouders te overleggen Inkomensverklaringen (IB60) en eventueel aanvullende documenten, zoals bedoeld in artikel 5.5.</text:p>
                  </text:list-item>
                  <text:list-item text:style-override="id1-3-2-2-2-3-5-3">
                    <text:number>2.</text:number>
                    <text:p text:style-name="al">Houder hanteert voor de ouderbijdrage voor ouders zonder recht op kinderopvangtoeslag de VNG-adviestabel ouderbijdragen peuteropvang van het betreffende jaar.</text:p>
                  </text:list-item>
                  <text:list-item text:style-override="id1-3-2-2-2-3-5-4">
                    <text:number>3.</text:number>
                    <text:p text:style-name="al">Houder hanteert voor de ouderbijdrage voor doelgroeppeuters voor ouders met recht op kinderopvangtoeslag het landelijk maximum uurtarief.</text:p>
                  </text:list-item>
                  <text:list-item text:style-override="id1-3-2-2-2-3-5-5">
                    <text:number>4.</text:number>
                    <text:p text:style-name="al">Houder int zelf de ouderbijdragen en is verantwoordelijk voor het risico van niet-betalers.</text:p>
                  </text:list-item>
                </text:list>
              </text:section>
              <text:section text:name="artikel_id1-3-2-2-2-3-6" text:style-name="artikel">
                <text:p text:style-name="artikel_kop_titel"><text:span text:style-name="artikel_kop_label">Artikel</text:span> <text:span text:style-name="artikel_kop_nr">5.5.</text:span> Toetsing recht op een gesubsidieerde kindplaats</text:p>
                <text:list text:style-name="id1-3-2-2-2-3-6-2">
                  <text:list-item text:style-override="id1-3-2-2-2-3-6-2">
                    <text:number>1.</text:number>
                    <text:p text:style-name="al">Voor het toetsen of een kind in aanmerking komt voor een gesubsidieerde kindplaats, dient de houder vast te stellen of ouders recht hebben op kinderopvangtoeslag. Dit doet de houder aan de hand van de ondertekende ‘Verklaring geen recht op kinderopvangtoeslag’, in combinatie met een Inkomensverklaring (IB60) van (bei)de ouder(s).</text:p>
                  </text:list-item>
                  <text:list-item text:style-override="id1-3-2-2-2-3-6-3">
                    <text:number>2.</text:number>
                    <text:p text:style-name="al">Als ouders aangeven dat het verwachte verzamelinkomen over het subsidiejaar wijzigt ten opzichte van het verzamelinkomen dat is aangegeven op de Inkomensverklaring(en) (IB60) dan kunnen zij deze verklaring(en) aanvullen met documenten waaruit de hoogte van het verwachte verzamelinkomen over het subsidiejaar blijkt. Dit kunnen zijn:</text:p>
                    <text:list text:style-name="id1-3-2-2-2-3-6-3-3">
                      <text:list-item text:style-override="id1-3-2-2-2-3-6-3-3-1">
                        <text:number>•</text:number>
                        <text:p text:style-name="al">Salarisstrook;</text:p>
                      </text:list-item>
                      <text:list-item text:style-override="id1-3-2-2-2-3-6-3-3-2">
                        <text:number>•</text:number>
                        <text:p text:style-name="al">Uitkeringsspecificatie;</text:p>
                      </text:list-item>
                      <text:list-item text:style-override="id1-3-2-2-2-3-6-3-3-3">
                        <text:number>•</text:number>
                        <text:p text:style-name="al">Werkgeversverklaring;</text:p>
                      </text:list-item>
                      <text:list-item text:style-override="id1-3-2-2-2-3-6-3-3-4">
                        <text:number>•</text:number>
                        <text:p text:style-name="al">verklaring van schuldsanering, etc.</text:p>
                      </text:list-item>
                    </text:list>
                    <text:p text:style-name="al">Uit de documenten dient te blijken dat de inkomenswijziging in ieder geval geldt voor de eerste maand van plaatsing op een kindplaats.</text:p>
                  </text:list-item>
                  <text:list-item text:style-override="id1-3-2-2-2-3-6-4">
                    <text:number>3.</text:number>
                    <text:p text:style-name="al">Als op de inkomensverklaring (IB60) is vermeld ‘geen inkomensgegevens bekend’ kan een kind toch geplaatst worden en ontvangt houder subsidie voor deze kindplaats. In dit geval blijkt het verwachte verzamelinkomen over het subsidiejaar uit documenten als:</text:p>
                    <text:list text:style-name="id1-3-2-2-2-3-6-4-3">
                      <text:list-item text:style-override="id1-3-2-2-2-3-6-4-3-1">
                        <text:number>a.</text:number>
                        <text:p text:style-name="al">Salarisstrook;</text:p>
                      </text:list-item>
                      <text:list-item text:style-override="id1-3-2-2-2-3-6-4-3-2">
                        <text:number>b.</text:number>
                        <text:p text:style-name="al">Uitkeringsspecificatie;</text:p>
                      </text:list-item>
                      <text:list-item text:style-override="id1-3-2-2-2-3-6-4-3-3">
                        <text:number>c.</text:number>
                        <text:p text:style-name="al">Werkgeversverklaring</text:p>
                      </text:list-item>
                      <text:list-item text:style-override="id1-3-2-2-2-3-6-4-3-4">
                        <text:number>d.</text:number>
                        <text:p text:style-name="al">verklaring van schuldsanering, etc.</text:p>
                      </text:list-item>
                    </text:list>
                    <text:p text:style-name="al">Uit de documenten dient te blijken dat de inkomenswijziging structureel is, en in ieder geval geldt voor de eerste maand van plaatsing van het kind op een kindplaats.</text:p>
                  </text:list-item>
                </text:list>
              </text:section>
              <text:section text:name="artikel_id1-3-2-2-2-3-7" text:style-name="artikel">
                <text:p text:style-name="artikel_kop_titel"><text:span text:style-name="artikel_kop_label">Artikel</text:span> <text:span text:style-name="artikel_kop_nr">5.6.</text:span> Aanvrager</text:p>
                <text:p text:style-name="al">Het college verstrekt uitsluitend subsidie kindplaats aan een houder met één of meer locaties die in de gemeente Almere zijn geregistreerd in het LRK voor één of meer van de activiteiten die zijn opgenomen in artikel 5.1. lid 1 t/m 4. </text:p>
              </text:section>
              <text:section text:name="artikel_id1-3-2-2-2-3-8" text:style-name="artikel">
                <text:p text:style-name="artikel_kop_titel"><text:span text:style-name="artikel_kop_label">Artikel</text:span> <text:span text:style-name="artikel_kop_nr">5.7.</text:span> Aanvraag</text:p>
                <text:list text:style-name="id1-3-2-2-2-3-8-2">
                  <text:list-item text:style-override="id1-3-2-2-2-3-8-2">
                    <text:number>1.</text:number>
                    <text:p text:style-name="al">Het aantal kindplaatsen waarvoor subsidie wordt verleend wordt bepaald op basis van het aantal bezette kindplaatsen op peildatum 1 oktober van het voorgaande subsidiejaar, op basis van de registratie in het overdrachtssysteem.</text:p>
                  </text:list-item>
                  <text:list-item text:style-override="id1-3-2-2-2-3-8-3">
                    <text:number>2.</text:number>
                    <text:p text:style-name="al">Een onderbouwde aanvullende aanvraag in het betreffende subsidiejaar op een reeds ingediende aanvraag ten behoeve van uitbreiding van kindplaatsen, is mogelijk voor houders die het lopende jaar reeds subsidie hebben ontvangen op basis van deze subsidieregeling.</text:p>
                  </text:list-item>
                </text:list>
              </text:section>
              <text:section text:name="artikel_id1-3-2-2-2-3-9" text:style-name="artikel">
                <text:p text:style-name="artikel_kop_titel"><text:span text:style-name="artikel_kop_label">Artikel</text:span> <text:span text:style-name="artikel_kop_nr">5.8.</text:span> Aanvullende verplichtingen</text:p>
                <text:p text:style-name="al">De weigeringsgronden uit artikel 9 van de ASV en de voorwaarden in deze subsidieregeling Onderwijsachterstanden Almere 2027–2030 blijven gelden. Daarnaast gelden de volgende verplichtingen.</text:p>
                <text:list text:style-name="id1-3-2-2-2-3-9-3">
                  <text:list-item text:style-override="id1-3-2-2-2-3-9-3-1">
                    <text:number>1.</text:number>
                    <text:p text:style-name="al">De locatie van peuteropvang of dagopvang is in de gemeente Almere gevestigd en is als kinderdagverblijf in het LRK geregistreerd.</text:p>
                  </text:list-item>
                  <text:list-item text:style-override="id1-3-2-2-2-3-9-3-2">
                    <text:number>2.</text:number>
                    <text:p text:style-name="al">De activiteiten zoals genoemd in artikel 5.1. lid 1 t/m 4 dienen te voldoen aan de Wet kinderopvang en de Wet innovatie en kwaliteit kinderopvang. De locatie voldoet daarmee aan alle landelijk geldende wet- en regelgeving voor de kinderopvang.</text:p>
                  </text:list-item>
                  <text:list-item text:style-override="id1-3-2-2-2-3-9-3-3">
                    <text:number>3.</text:number>
                    <text:p text:style-name="al">De activiteiten zoals genoemd in artikel 5.1 lid 1 t/m 4 dienen te voldoen aan de landelijke voorschriften voor de voorschoolse educatie.</text:p>
                  </text:list-item>
                  <text:list-item text:style-override="id1-3-2-2-2-3-9-3-4">
                    <text:number>4.</text:number>
                    <text:p text:style-name="al">Op elke peutergroep met gesubsidieerde kindplaatsen (regulier en/of VE) wordt VE aangeboden. Dit aanbod is ook als zodanig in het LRK geregistreerd.</text:p>
                  </text:list-item>
                  <text:list-item text:style-override="id1-3-2-2-2-3-9-3-5">
                    <text:number>5.</text:number>
                    <text:p text:style-name="al">Houder geeft bij plaatsing van een kind op een beschikbaar gekomen kindplaats, doelgroeppeuters voorrang.</text:p>
                  </text:list-item>
                  <text:list-item text:style-override="id1-3-2-2-2-3-9-3-6">
                    <text:number>6.</text:number>
                    <text:p text:style-name="al">Houder werkt met een door de gemeente aangewezen digitaal toeleidings- en overdrachtsinstrument.</text:p>
                  </text:list-item>
                  <text:list-item text:style-override="id1-3-2-2-2-3-9-3-7">
                    <text:number>7.</text:number>
                    <text:p text:style-name="al">Houder draagt doelgroeppeuters warm en mondeling over aan de leerkracht en/of IB’er van de basisschool aan de hand van het kinddossier in het digitale toeleidings- en overdrachtsinstrument.</text:p>
                  </text:list-item>
                  <text:list-item text:style-override="id1-3-2-2-2-3-9-3-8">
                    <text:number>8.</text:number>
                    <text:p text:style-name="al">Houder neemt deel aan de jaargesprekken met de gemeente en zorgt actief voor de inhoudelijke voorbereiding en eigen bijdrage. </text:p>
                  </text:list-item>
                  <text:list-item text:style-override="id1-3-2-2-2-3-9-3-9">
                    <text:number>9.</text:number>
                    <text:p text:style-name="al">Houder werkt cyclisch aan de ontwikkeling van de eigen VE-kwaliteit aan de hand van de VVE inspectienormen, vigerende Almeerse kaders en de Almeerse kwaliteitsschaal.</text:p>
                  </text:list-item>
                  <text:list-item text:style-override="id1-3-2-2-2-3-9-3-10">
                    <text:number>10.</text:number>
                    <text:p text:style-name="al">Houder werkt actief aan een beleid op doelgroepkinderen (en hun ouders), de Basisstructuur voor Ondersteuning en aan een beleid gericht op interprofessionele samenwerking (zoals met JGZ, Passend Onderwijs, IB-ers, Sterke Start) waarbij duidelijke afspraken worden gemaakt over regievoering. </text:p>
                  </text:list-item>
                  <text:list-item text:style-override="id1-3-2-2-2-3-9-3-11">
                    <text:number>11</text:number>
                    <text:p text:style-name="al">Houder publiceert jaarlijks uiterlijk op 1 januari of op de datum van de start van de te subsidiëren activiteiten op de eigen website het overzicht van de geldende ouderbijdragen en landelijk maximale uurtarieven per soort kindplaats en per inkomensgroep.</text:p>
                  </text:list-item>
                </text:list>
              </text:section>
            </text:section>
            <text:section text:name="paragraaf_id1-3-2-2-2-4" text:style-name="paragraaf">
              <text:p text:style-name="paragraaf_kop"><text:span text:style-name="label">Paragraaf</text:span> <text:span text:style-name="nr">2.3.</text:span> Subsidie verrijking educatieve omgeving</text:p>
              <text:section text:name="artikel_id1-3-2-2-2-4-2" text:style-name="artikel">
                <text:p text:style-name="artikel_kop_titel"><text:span text:style-name="artikel_kop_label">Artikel</text:span> <text:span text:style-name="artikel_kop_nr">6.1.</text:span> Activiteiten</text:p>
                <text:list text:style-name="id1-3-2-2-2-4-2-2">
                  <text:list-item text:style-override="id1-3-2-2-2-4-2-2">
                    <text:number>1.</text:number>
                    <text:p text:style-name="al">Activiteiten die voor subsidie verrijking educatieve omgeving in aanmerking komen moeten aansluiten en gericht zijn op programma’s voor ouders om de ontwikkeling van kinderen in de leeftijdsgroep 0 tot 4 jaar thuis te ondersteunen;</text:p>
                  </text:list-item>
                  <text:list-item text:style-override="id1-3-2-2-2-4-2-3">
                    <text:number>2.</text:number>
                    <text:p text:style-name="al">De activiteiten hebben een looptijd van één jaar, al dan niet boekjaar overschrijdend.</text:p>
                  </text:list-item>
                </text:list>
              </text:section>
              <text:section text:name="artikel_id1-3-2-2-2-4-3" text:style-name="artikel">
                <text:p text:style-name="artikel_kop_titel"><text:span text:style-name="artikel_kop_label">Artikel</text:span> <text:span text:style-name="artikel_kop_nr">6.2.</text:span> Hoogte van de subsidie</text:p>
                <text:p text:style-name="al">De hoogte van de subsidie bedraagt maximaal 100% van de subsidiabele kosten.</text:p>
              </text:section>
              <text:section text:name="artikel_id1-3-2-2-2-4-4" text:style-name="artikel">
                <text:p text:style-name="artikel_kop_titel"><text:span text:style-name="artikel_kop_label">Artikel</text:span> <text:span text:style-name="artikel_kop_nr">6.3</text:span> Aanvullende subsidievereisten</text:p>
                <text:p text:style-name="al">De activiteiten zoals genoemd in artikel 6.1. lid 1 dienen aan te sluiten op het aanbod VVE op voorscholen en vroegscholen.</text:p>
              </text:section>
              <text:section text:name="artikel_id1-3-2-2-2-4-5" text:style-name="artikel">
                <text:p text:style-name="artikel_kop_titel"><text:span text:style-name="artikel_kop_label">Artikel</text:span> <text:span text:style-name="artikel_kop_nr">6.4.</text:span> Aanvrager</text:p>
                <text:p text:style-name="al">Het college verstrekt uitsluitend subsidie verrijking educatieve omgeving aan maatschappelijke organisaties die activiteiten ontplooien in artikel 6.1. lid 1 in de gemeente Almere.</text:p>
                <text:p text:style-name="al"/>
              </text:section>
            </text:section>
            <text:section text:name="paragraaf_id1-3-2-2-2-5" text:style-name="paragraaf">
              <text:p text:style-name="paragraaf_kop"><text:span text:style-name="label">Paragraaf</text:span> <text:span text:style-name="nr">2.4.</text:span> Subsidie versterking VVE-omgeving</text:p>
              <text:section text:name="artikel_id1-3-2-2-2-5-2" text:style-name="artikel">
                <text:p text:style-name="artikel_kop_titel"><text:span text:style-name="artikel_kop_label">Artikel</text:span> <text:span text:style-name="artikel_kop_nr">7.1.</text:span> Activiteiten</text:p>
                <text:list text:style-name="id1-3-2-2-2-5-2-2">
                  <text:list-item text:style-override="id1-3-2-2-2-5-2-2">
                    <text:number>1.</text:number>
                    <text:p text:style-name="al">Activiteiten die voor subsidie versterking VVE-omgeving in aanmerking komen moeten aansluiten en gericht zijn op:</text:p>
                    <text:list text:style-name="id1-3-2-2-2-5-2-2-3">
                      <text:list-item text:style-override="id1-3-2-2-2-5-2-2-3-1">
                        <text:number>a.</text:number>
                        <text:p text:style-name="al">Het ondersteunen van professionals op en rond de voorscholen.</text:p>
                      </text:list-item>
                      <text:list-item text:style-override="id1-3-2-2-2-5-2-2-3-2">
                        <text:number>b.</text:number>
                        <text:p text:style-name="al">Het versterken van de samenwerking op stad- en wijkniveau.</text:p>
                      </text:list-item>
                      <text:list-item text:style-override="id1-3-2-2-2-5-2-2-3-3">
                        <text:number>c.</text:number>
                        <text:p text:style-name="al">Het vergroten van de educatieve kwaliteit van VVE op stedelijk niveau.</text:p>
                      </text:list-item>
                    </text:list>
                  </text:list-item>
                  <text:list-item text:style-override="id1-3-2-2-2-5-2-3">
                    <text:number>2.</text:number>
                    <text:p text:style-name="al">De activiteiten hebben een looptijd van één jaar, al dan niet boekjaar overschrijdend.</text:p>
                  </text:list-item>
                </text:list>
              </text:section>
              <text:section text:name="artikel_id1-3-2-2-2-5-3" text:style-name="artikel">
                <text:p text:style-name="artikel_kop_titel"><text:span text:style-name="artikel_kop_label">Artikel</text:span> <text:span text:style-name="artikel_kop_nr">7.2.</text:span> Hoogte van de subsidie</text:p>
                <text:p text:style-name="al">De hoogte van de subsidie bedraagt maximaal 100% van de subsidiabele kosten.</text:p>
              </text:section>
              <text:section text:name="artikel_id1-3-2-2-2-5-4" text:style-name="artikel">
                <text:p text:style-name="artikel_kop_titel"><text:span text:style-name="artikel_kop_label">Artikel</text:span> <text:span text:style-name="artikel_kop_nr">7.3</text:span> Aanvullende subsidievereisten</text:p>
                <text:p text:style-name="al">De activiteiten zoals genoemd in artikel 7.1. lid 1 dienen aan te sluiten op het aanbod VVE op voorscholen en vroegscholen.</text:p>
              </text:section>
              <text:section text:name="artikel_id1-3-2-2-2-5-5" text:style-name="artikel">
                <text:p text:style-name="artikel_kop_titel"><text:span text:style-name="artikel_kop_label">Artikel</text:span> <text:span text:style-name="artikel_kop_nr">7.4.</text:span> Aanvrager</text:p>
                <text:p text:style-name="al">Het college verstrekt uitsluitend subsidie versterking VVE-omgeving aan maatschappelijke organisaties die activiteiten ontplooien in artikel 7.1 lid 1 in de gemeente Almere.</text:p>
                <text:p text:style-name="al"/>
              </text:section>
            </text:section>
            <text:section text:name="paragraaf_id1-3-2-2-2-6" text:style-name="paragraaf">
              <text:p text:style-name="paragraaf_kop"><text:span text:style-name="label">Paragraaf</text:span> <text:span text:style-name="nr">2.5.</text:span> Subsidie Kunst voor Kinderen</text:p>
              <text:section text:name="artikel_id1-3-2-2-2-6-2" text:style-name="artikel">
                <text:p text:style-name="artikel_kop_titel"><text:span text:style-name="artikel_kop_label">Artikel</text:span> <text:span text:style-name="artikel_kop_nr">8.1</text:span> Activiteiten</text:p>
                <text:list text:style-name="id1-3-2-2-2-6-2-2">
                  <text:list-item text:style-override="id1-3-2-2-2-6-2-2">
                    <text:number>1.</text:number>
                    <text:p text:style-name="al">Activiteiten die voor subsidie kunst voor kinderen in aanmerking komen moeten aansluiten en gericht zijn op het aanbieden van kunsteducatie voor kinderen op voorscholen in de leeftijdscategorie 2 tot 4 jaar.</text:p>
                  </text:list-item>
                  <text:list-item text:style-override="id1-3-2-2-2-6-2-3">
                    <text:number>2.</text:number>
                    <text:p text:style-name="al">De activiteiten hebben een maximale duur van één jaar, al dan niet boekjaar overschrijdend.</text:p>
                  </text:list-item>
                </text:list>
              </text:section>
              <text:section text:name="artikel_id1-3-2-2-2-6-3" text:style-name="artikel">
                <text:p text:style-name="artikel_kop_titel"><text:span text:style-name="artikel_kop_label">Artikel</text:span> <text:span text:style-name="artikel_kop_nr">8.2.</text:span> Hoogte van de subsidie</text:p>
                <text:p text:style-name="al">De hoogte van de subsidie bedraagt maximaal 100% van de subsidiabele kosten.</text:p>
              </text:section>
              <text:section text:name="artikel_id1-3-2-2-2-6-4" text:style-name="artikel">
                <text:p text:style-name="artikel_kop_titel"><text:span text:style-name="artikel_kop_label">Artikel</text:span> <text:span text:style-name="artikel_kop_nr">8.3.</text:span> Aanvrager</text:p>
                <text:p text:style-name="al">Het college verstrekt uitsluitend subsidie kunst voor kinderen aan een maatschappelijke organisatie op het gebied van één of meerdere van de activiteiten in artikel 8.1 lid 1 of activiteiten die hiermee vergelijkbaar zijn.</text:p>
              </text:section>
            </text:section>
            <text:p text:style-name="hoofdstuk_bottom"/>
          </text:section>
          <text:section text:name="hoofdstuk_id1-3-2-2-3" text:style-name="hoofdstuk">
            <text:p text:style-name="hoofdstuk_kop"><text:span text:style-name="label">Hoofdstuk</text:span> <text:span text:style-name="nr">3.</text:span> Pijler Taal</text:p>
            <text:section text:name="paragraaf_id1-3-2-2-3-2" text:style-name="paragraaf">
              <text:p text:style-name="paragraaf_kop"><text:span text:style-name="label">Paragraaf</text:span> <text:span text:style-name="nr">3.1.</text:span> Inhoudelijke bepalingen</text:p>
              <text:section text:name="artikel_id1-3-2-2-3-2-2" text:style-name="artikel">
                <text:p text:style-name="artikel_kop_titel"><text:span text:style-name="artikel_kop_label">Artikel</text:span> <text:span text:style-name="artikel_kop_nr">9.</text:span> Doel</text:p>
                <text:p text:style-name="al">Het doel van deze pijler is om een taalrijke omgeving te creëren voor kinderen met (een risico op) een taalachterstand.</text:p>
              </text:section>
              <text:section text:name="artikel_id1-3-2-2-3-2-3" text:style-name="artikel">
                <text:p text:style-name="artikel_kop_titel"><text:span text:style-name="artikel_kop_label">Artikel</text:span> <text:span text:style-name="artikel_kop_nr">10.</text:span> Doelgroep</text:p>
                <text:p text:style-name="al">Subsidies in de pijler Taal zijn gericht op:</text:p>
                <text:list text:style-name="id1-3-2-2-3-2-3-3">
                  <text:list-item text:style-override="id1-3-2-2-3-2-3-3-1">
                    <text:number>-</text:number>
                    <text:p text:style-name="al">Almeerse kinderen met (een risico op) een onderwijsachterstand.</text:p>
                  </text:list-item>
                  <text:list-item text:style-override="id1-3-2-2-3-2-3-3-2">
                    <text:number>-</text:number>
                    <text:p text:style-name="al">Ouders/verzorgers van Almeerse kinderen</text:p>
                  </text:list-item>
                </text:list>
              </text:section>
            </text:section>
            <text:section text:name="paragraaf_id1-3-2-2-3-3" text:style-name="paragraaf">
              <text:p text:style-name="paragraaf_kop"><text:span text:style-name="label">Paragraaf</text:span> <text:span text:style-name="nr">3.2.</text:span> Subsidie nieuwkomersonderwijs </text:p>
              <text:section text:name="artikel_id1-3-2-2-3-3-2" text:style-name="artikel">
                <text:p text:style-name="artikel_kop_titel"><text:span text:style-name="artikel_kop_label">Artikel</text:span> <text:span text:style-name="artikel_kop_nr">11.1</text:span> Activiteiten</text:p>
                <text:list text:style-name="id1-3-2-2-3-3-2-2">
                  <text:list-item text:style-override="id1-3-2-2-3-3-2-2">
                    <text:number> 1. </text:number>
                    <text:p text:style-name="al">Activiteiten die voor subsidie nieuwkomersonderwijs in aanmerking komen moeten aansluiten en gericht zijn op het aanbieden van onderwijs in de Nederlandse taal aan nieuwkomers in de leeftijdscategorie 4 tot 12 jaar, zodat zij binnen een jaar kunnen instromen in het reguliere onderwijs.</text:p>
                  </text:list-item>
                  <text:list-item text:style-override="id1-3-2-2-3-3-2-3">
                    <text:number> 2. </text:number>
                    <text:p text:style-name="al">De activiteiten hebben een duur van maximaal één jaar, al dan niet boekjaar overschrijdend.</text:p>
                  </text:list-item>
                </text:list>
              </text:section>
              <text:section text:name="artikel_id1-3-2-2-3-3-3" text:style-name="artikel">
                <text:p text:style-name="artikel_kop_titel"><text:span text:style-name="artikel_kop_label">Artikel</text:span> <text:span text:style-name="artikel_kop_nr">11.2.</text:span> Aanvrager</text:p>
                <text:p text:style-name="al">Het college verstrekt uitsluitend subsidie nieuwkomersonderwijs aan één publieksgefinancierde onderwijsinstelling in de gemeente Almere op het gebied van één of meerdere van de activiteiten in artikel 11.1. of activiteiten die hiermee vergelijkbaar zijn.</text:p>
                <text:p text:style-name="al"/>
              </text:section>
            </text:section>
            <text:section text:name="paragraaf_id1-3-2-2-3-4" text:style-name="paragraaf">
              <text:p text:style-name="paragraaf_kop"><text:span text:style-name="label">Paragraaf</text:span> <text:span text:style-name="nr">3.3.</text:span> Subsidie Taalbewustzijn</text:p>
              <text:section text:name="artikel_id1-3-2-2-3-4-2" text:style-name="artikel">
                <text:p text:style-name="artikel_kop_titel"><text:span text:style-name="artikel_kop_label">Artikel</text:span> <text:span text:style-name="artikel_kop_nr">12.1</text:span> Activiteiten</text:p>
                <text:list text:style-name="id1-3-2-2-3-4-2-2">
                  <text:list-item text:style-override="id1-3-2-2-3-4-2-2">
                    <text:number>1.</text:number>
                    <text:p text:style-name="al">Activiteiten die voor subsidie taalbewustzijn in aanmerking komen moeten aansluiten en gericht zijn op:</text:p>
                    <text:list text:style-name="id1-3-2-2-3-4-2-2-3">
                      <text:list-item text:style-override="id1-3-2-2-3-4-2-2-3-1">
                        <text:number>a.</text:number>
                        <text:p text:style-name="al">Het vergroten van het taalbewustzijn (gedefinieerd als het van bewust omgaan met de structuur en betekenis van taal) van jonge kinderen in Almere in de leeftijdscategorie 0 tot 7 jaar.</text:p>
                      </text:list-item>
                      <text:list-item text:style-override="id1-3-2-2-3-4-2-2-3-2">
                        <text:number>b.</text:number>
                        <text:p text:style-name="al">Het vergroten van het taalbewustzijn van ouders van jonge kinderen in Almere in de leeftijdscategorie 0 tot 7 jaar.</text:p>
                      </text:list-item>
                      <text:list-item text:style-override="id1-3-2-2-3-4-2-2-3-3">
                        <text:number>c.</text:number>
                        <text:p text:style-name="al">Het aanbieden van preventieve logopedische ondersteuning op voorscholen.</text:p>
                      </text:list-item>
                    </text:list>
                  </text:list-item>
                  <text:list-item text:style-override="id1-3-2-2-3-4-2-3">
                    <text:number>2.</text:number>
                    <text:p text:style-name="al">De activiteiten hebben een looptijd tot maximaal één jaar, al dan niet boekjaar overschrijdend.</text:p>
                  </text:list-item>
                </text:list>
              </text:section>
              <text:section text:name="artikel_id1-3-2-2-3-4-3" text:style-name="artikel">
                <text:p text:style-name="artikel_kop_titel"><text:span text:style-name="artikel_kop_label">Artikel</text:span> <text:span text:style-name="artikel_kop_nr">12.2.</text:span> Hoogte van de subsidie</text:p>
                <text:p text:style-name="al">De hoogte van de subsidie bedraagt maximaal 75% van de subsidiabele kosten.</text:p>
              </text:section>
              <text:section text:name="artikel_id1-3-2-2-3-4-4" text:style-name="artikel">
                <text:p text:style-name="artikel_kop_titel"><text:span text:style-name="artikel_kop_label">Artikel</text:span> <text:span text:style-name="artikel_kop_nr">12.3.</text:span> Aanvrager</text:p>
                <text:p text:style-name="al">Het college verstrekt uitsluitend subsidie taalbewustzijn aan maatschappelijke organisaties in de gemeente Almere op het gebied van één of meerdere van de activiteiten in artikel 12.1. lid 1 of activiteiten die hiermee vergelijkbaar zijn.</text:p>
              </text:section>
              <text:section text:name="artikel_id1-3-2-2-3-4-5" text:style-name="artikel">
                <text:p text:style-name="artikel_kop_titel"><text:span text:style-name="artikel_kop_label">Artikel</text:span> <text:span text:style-name="artikel_kop_nr">12.4.</text:span> Aanvullende verplichtingen</text:p>
                <text:p text:style-name="al">Aanvrager is verplicht tot het realiseren van cofinanciering van ten minste 25% van de subsidiabele kosten in de geraamde begroting. Cofinanciering kan zowel in-kind als financieel van aard zijn, en kan worden verstrekt door zowel de aanvrager als (een) andere organisatie(s).</text:p>
              </text:section>
            </text:section>
            <text:p text:style-name="hoofdstuk_bottom"/>
          </text:section>
          <text:section text:name="hoofdstuk_id1-3-2-2-4" text:style-name="hoofdstuk">
            <text:p text:style-name="hoofdstuk_kop"><text:span text:style-name="label">Hoofdstuk</text:span> <text:span text:style-name="nr">4.</text:span> Pijler Kansengelijkheid</text:p>
            <text:section text:name="paragraaf_id1-3-2-2-4-2" text:style-name="paragraaf">
              <text:p text:style-name="paragraaf_kop"><text:span text:style-name="label">Paragraaf</text:span> <text:span text:style-name="nr">4.1.</text:span> Inhoudelijke bepalingen</text:p>
              <text:section text:name="artikel_id1-3-2-2-4-2-2" text:style-name="artikel">
                <text:p text:style-name="artikel_kop_titel"><text:span text:style-name="artikel_kop_label">Artikel</text:span> <text:span text:style-name="artikel_kop_nr">13.</text:span> Doel</text:p>
                <text:p text:style-name="al">Het doel van deze pijler is om de leefomgeving van kinderen te verrijken.</text:p>
              </text:section>
              <text:section text:name="artikel_id1-3-2-2-4-2-3" text:style-name="artikel">
                <text:p text:style-name="artikel_kop_titel"><text:span text:style-name="artikel_kop_label">Artikel</text:span> <text:span text:style-name="artikel_kop_nr">14.</text:span> Doelgroep</text:p>
                <text:p text:style-name="al">Subsidies in de pijler Kansengelijkheid zijn gericht op Almeerse kinderen.</text:p>
                <text:p text:style-name="al"/>
              </text:section>
            </text:section>
            <text:section text:name="paragraaf_id1-3-2-2-4-3" text:style-name="paragraaf">
              <text:p text:style-name="paragraaf_kop"><text:span text:style-name="label">Paragraaf</text:span> <text:span text:style-name="nr">4.2.</text:span> Subsidie ontwikkelkansen</text:p>
              <text:section text:name="artikel_id1-3-2-2-4-3-2" text:style-name="artikel">
                <text:p text:style-name="artikel_kop_titel"><text:span text:style-name="artikel_kop_label">Artikel</text:span> <text:span text:style-name="artikel_kop_nr">15.1</text:span> Activiteiten</text:p>
                <text:list text:style-name="id1-3-2-2-4-3-2-2">
                  <text:list-item text:style-override="id1-3-2-2-4-3-2-2">
                    <text:number>1.</text:number>
                    <text:p text:style-name="al">Activiteiten die voor subsidie ontwikkelkansen in aanmerking komen moeten aansluiten en gericht zijn op het ondersteunen van de ontwikkelkansen op het gebied van taal bij kinderen in Almere.</text:p>
                  </text:list-item>
                  <text:list-item text:style-override="id1-3-2-2-4-3-2-3">
                    <text:number>2.</text:number>
                    <text:p text:style-name="al">De activiteiten hebben een maximale duur van één jaar, al dan niet boekjaar overschrijdend.</text:p>
                  </text:list-item>
                  <text:list-item text:style-override="id1-3-2-2-4-3-2-4">
                    <text:number>3.</text:number>
                    <text:p text:style-name="al">Activiteiten kunnen zowel binnen als buiten schooltijd plaatsvinden. Activiteiten die binnen schooltijd plaatsvinden dienen aantoonbaar aan te sluiten op het schoolcurriculum.</text:p>
                  </text:list-item>
                </text:list>
              </text:section>
              <text:section text:name="artikel_id1-3-2-2-4-3-3" text:style-name="artikel">
                <text:p text:style-name="artikel_kop_titel"><text:span text:style-name="artikel_kop_label">Artikel</text:span> <text:span text:style-name="artikel_kop_nr">15.2.</text:span> Hoogte van de subsidie</text:p>
                <text:list text:style-name="id1-3-2-2-4-3-3-2">
                  <text:list-item text:style-override="id1-3-2-2-4-3-3-2">
                    <text:number>1.</text:number>
                    <text:p text:style-name="al">De hoogte van de subsidie maximaal bedraagt 50% van de subsidiabele kosten.</text:p>
                  </text:list-item>
                  <text:list-item text:style-override="id1-3-2-2-4-3-3-3">
                    <text:number>2.</text:number>
                    <text:p text:style-name="al">Indien de activiteit plaatsvindt binnen schooltijd, dient cofinanciering plaats te vinden door de betreffende school.</text:p>
                  </text:list-item>
                </text:list>
              </text:section>
              <text:section text:name="artikel_id1-3-2-2-4-3-4" text:style-name="artikel">
                <text:p text:style-name="artikel_kop_titel"><text:span text:style-name="artikel_kop_label">Artikel</text:span> <text:span text:style-name="artikel_kop_nr">15.3.</text:span> Aanvrager</text:p>
                <text:p text:style-name="al">Het college verstrekt uitsluitend subsidie ontwikkelkansen aan een stichting die activiteiten uitvoert in de gemeente Almere op het gebied van één of meerdere van de activiteiten in artikel 15.1. lid 1 of activiteiten die hiermee vergelijkbaar zijn:</text:p>
                <text:p text:style-name="al"/>
              </text:section>
            </text:section>
            <text:section text:name="paragraaf_id1-3-2-2-4-4" text:style-name="paragraaf">
              <text:p text:style-name="paragraaf_kop"><text:span text:style-name="label">Paragraaf</text:span> <text:span text:style-name="nr">4.3.</text:span> Subsidie zomeronderwijs</text:p>
              <text:section text:name="artikel_id1-3-2-2-4-4-2" text:style-name="artikel">
                <text:p text:style-name="artikel_kop_titel"><text:span text:style-name="artikel_kop_label">Artikel</text:span> <text:span text:style-name="artikel_kop_nr">16.1</text:span> Activiteiten</text:p>
                <text:list text:style-name="id1-3-2-2-4-4-2-2">
                  <text:list-item text:style-override="id1-3-2-2-4-4-2-2">
                    <text:number> 1. </text:number>
                    <text:p text:style-name="al">Activiteiten die voor subsidie zomeronderwijs in aanmerking komen moeten aansluiten en gericht zijn op het aanbieden van extra onderwijs aan kinderen in de leeftijdsgroep 4 tot 12 jaar in de zomervakantie.</text:p>
                  </text:list-item>
                  <text:list-item text:style-override="id1-3-2-2-4-4-2-3">
                    <text:number> 2. </text:number>
                    <text:p text:style-name="al">De activiteiten hebben een maximale duur van één jaar, al dan niet boekjaar overschrijdend.</text:p>
                  </text:list-item>
                </text:list>
              </text:section>
              <text:section text:name="artikel_id1-3-2-2-4-4-3" text:style-name="artikel">
                <text:p text:style-name="artikel_kop_titel"><text:span text:style-name="artikel_kop_label">Artikel</text:span> <text:span text:style-name="artikel_kop_nr">16.2.</text:span> Hoogte van de subsidie</text:p>
                <text:p text:style-name="al">De hoogte van de subsidie bedraagt maximaal 60% van de subsidiabele kosten.</text:p>
              </text:section>
              <text:section text:name="artikel_id1-3-2-2-4-4-4" text:style-name="artikel">
                <text:p text:style-name="artikel_kop_titel"><text:span text:style-name="artikel_kop_label">Artikel</text:span> <text:span text:style-name="artikel_kop_nr">16.3.</text:span> Aanvullende vereisten</text:p>
                <text:p text:style-name="al">De activiteiten die worden gesubsidieerd dienen plaats te vinden buiten schooltijd.</text:p>
              </text:section>
              <text:section text:name="artikel_id1-3-2-2-4-4-5" text:style-name="artikel">
                <text:p text:style-name="artikel_kop_titel"><text:span text:style-name="artikel_kop_label">Artikel</text:span> <text:span text:style-name="artikel_kop_nr">16.4.</text:span> Aanvrager</text:p>
                <text:list text:style-name="id1-3-2-2-4-4-5-2">
                  <text:list-item text:style-override="id1-3-2-2-4-4-5-2">
                    <text:number>1.</text:number>
                    <text:p text:style-name="al">Het college verstrekt uitsluitend subsidie zomeronderwijs aan een publieksgefinancierde onderwijsinstelling in de gemeente Almere op het gebied van één of meerdere van de activiteiten in artikel 16.1. lid 1 of activiteiten die hiermee vergelijkbaar zijn.</text:p>
                  </text:list-item>
                  <text:list-item text:style-override="id1-3-2-2-4-4-5-3">
                    <text:number>2.</text:number>
                    <text:p text:style-name="al">De aanvrager dient te handelen namens een samenwerking bestaande uit ten minste 1 publieksgefinancierde onderwijsinstelling en 1 maatschappelijke organisatie. De aanvrager dient één gezamenlijke subsidieaanvraag in.</text:p>
                    <text:p text:style-name="al"/>
                  </text:list-item>
                </text:list>
              </text:section>
            </text:section>
            <text:section text:name="paragraaf_id1-3-2-2-4-5" text:style-name="paragraaf">
              <text:p text:style-name="paragraaf_kop"><text:span text:style-name="label">Paragraaf</text:span> <text:span text:style-name="nr">4.4.</text:span> Subsidie buitenschoolse activiteiten</text:p>
              <text:section text:name="artikel_id1-3-2-2-4-5-2" text:style-name="artikel">
                <text:p text:style-name="artikel_kop_titel"><text:span text:style-name="artikel_kop_label">Artikel</text:span> <text:span text:style-name="artikel_kop_nr">17.1</text:span> Activiteiten</text:p>
                <text:list text:style-name="id1-3-2-2-4-5-2-2">
                  <text:list-item text:style-override="id1-3-2-2-4-5-2-2">
                    <text:number>1.</text:number>
                    <text:p text:style-name="al">Activiteiten die voor subsidie buitenschoolse activiteiten in aanmerking komen moeten aansluiten en gericht zijn op het aanbieden van een vrijetijdsbesteding of een programma gericht op het verbeteren van de sociaal-emotionele vaardigheden voor kinderen in de leeftijdscategorie 4 tot 12 jaar.</text:p>
                  </text:list-item>
                  <text:list-item text:style-override="id1-3-2-2-4-5-2-3">
                    <text:number>2.</text:number>
                    <text:p text:style-name="al">De activiteiten hebben een maximale duur van één jaar, al dan niet boekjaar overschrijdend.</text:p>
                  </text:list-item>
                </text:list>
              </text:section>
              <text:section text:name="artikel_id1-3-2-2-4-5-3" text:style-name="artikel">
                <text:p text:style-name="artikel_kop_titel"><text:span text:style-name="artikel_kop_label">Artikel</text:span> <text:span text:style-name="artikel_kop_nr">17.2.</text:span> Hoogte van de subsidie</text:p>
                <text:p text:style-name="al">De hoogte van de subsidie bedraagt maximaal 60% van de subsidiabele kosten.</text:p>
              </text:section>
              <text:section text:name="artikel_id1-3-2-2-4-5-4" text:style-name="artikel">
                <text:p text:style-name="artikel_kop_titel"><text:span text:style-name="artikel_kop_label">Artikel</text:span> <text:span text:style-name="artikel_kop_nr">17.3.</text:span> Aanvullende vereisten</text:p>
                <text:p text:style-name="al">De activiteiten die worden gesubsidieerd dienen plaats te vinden na of buiten schooltijd.</text:p>
              </text:section>
              <text:section text:name="artikel_id1-3-2-2-4-5-5" text:style-name="artikel">
                <text:p text:style-name="artikel_kop_titel"><text:span text:style-name="artikel_kop_label">Artikel</text:span> <text:span text:style-name="artikel_kop_nr">17.4.</text:span> Aanvrager</text:p>
                <text:p text:style-name="al">Het college verstrekt uitsluitend subsidie buitenschoolse activiteiten aan een maatschappelijke organisatie in de gemeente Almere op het gebied van één of meerdere van de activiteiten in artikel 17.1. lid 1 of activiteiten die hiermee vergelijkbaar zijn.</text:p>
                <text:p text:style-name="al"/>
              </text:section>
            </text:section>
            <text:section text:name="paragraaf_id1-3-2-2-4-6" text:style-name="paragraaf">
              <text:p text:style-name="paragraaf_kop"><text:span text:style-name="label">Paragraaf</text:span> <text:span text:style-name="nr">4.5.</text:span> Subsidie toekomstoriëntatie</text:p>
              <text:section text:name="artikel_id1-3-2-2-4-6-2" text:style-name="artikel">
                <text:p text:style-name="artikel_kop_titel"><text:span text:style-name="artikel_kop_label">Artikel</text:span> <text:span text:style-name="artikel_kop_nr">18.1.</text:span> Activiteiten</text:p>
                <text:list text:style-name="id1-3-2-2-4-6-2-2">
                  <text:list-item text:style-override="id1-3-2-2-4-6-2-2">
                    <text:number>1.</text:number>
                    <text:p text:style-name="al">Activiteiten die voor subsidie toekomstoriëntatie in aanmerking komen moeten aansluiten en gericht zijn op het oriënteren op en ondersteunen van de arbeidsmarktkansen van kinderen in het primair onderwijs.</text:p>
                  </text:list-item>
                  <text:list-item text:style-override="id1-3-2-2-4-6-2-3">
                    <text:number>2.</text:number>
                    <text:p text:style-name="al">De activiteiten hebben een maximale duur van één jaar, al dan niet boekjaar overschrijdend.</text:p>
                  </text:list-item>
                </text:list>
              </text:section>
              <text:section text:name="artikel_id1-3-2-2-4-6-3" text:style-name="artikel">
                <text:p text:style-name="artikel_kop_titel"><text:span text:style-name="artikel_kop_label">Artikel</text:span> <text:span text:style-name="artikel_kop_nr">18.2.</text:span> Hoogte van de subsidie</text:p>
                <text:p text:style-name="al">De hoogte van de subsidie bedraagt maximaal 60% van de subsidiabele kosten.</text:p>
              </text:section>
              <text:section text:name="artikel_id1-3-2-2-4-6-4" text:style-name="artikel">
                <text:p text:style-name="artikel_kop_titel"><text:span text:style-name="artikel_kop_label">Artikel</text:span> <text:span text:style-name="artikel_kop_nr">18.3.</text:span> Aanvrager</text:p>
                <text:list text:style-name="id1-3-2-2-4-6-4-2">
                  <text:list-item text:style-override="id1-3-2-2-4-6-4-2">
                    <text:number>1.</text:number>
                    <text:p text:style-name="al">Het college verstrekt uitsluitend subsidie toekomstoriëntatie aan een maatschappelijke organisatie in de gemeente Almere op het gebied van één of meerdere van de activiteiten in artikel 18.1. lid 1 of activiteiten die hiermee vergelijkbaar zijn.</text:p>
                  </text:list-item>
                  <text:list-item text:style-override="id1-3-2-2-4-6-4-3">
                    <text:number>2.</text:number>
                    <text:p text:style-name="al">De aanvrager dient te handelen namens een samenwerking bestaande uit ten minste 1 onderwijsinstelling en 1 maatschappelijke organisatie. De aanvrager dient één gezamenlijke subsidieaanvraag in.</text:p>
                    <text:p text:style-name="al"/>
                  </text:list-item>
                </text:list>
              </text:section>
            </text:section>
            <text:section text:name="paragraaf_id1-3-2-2-4-7" text:style-name="paragraaf">
              <text:p text:style-name="paragraaf_kop"><text:span text:style-name="label">Paragraaf</text:span> <text:span text:style-name="nr">4.6.</text:span> Subsidie Kansengelijkheid</text:p>
              <text:section text:name="artikel_id1-3-2-2-4-7-2" text:style-name="artikel">
                <text:p text:style-name="artikel_kop_titel"><text:span text:style-name="artikel_kop_label">Artikel</text:span> <text:span text:style-name="artikel_kop_nr">19.1.</text:span> Activiteiten</text:p>
                <text:list text:style-name="id1-3-2-2-4-7-2-2">
                  <text:list-item text:style-override="id1-3-2-2-4-7-2-2">
                    <text:number>1.</text:number>
                    <text:p text:style-name="al">Activiteiten die voor subsidie kansengelijkheid in aanmerking komen moeten aansluiten en gericht zijn op het ondersteunen van de onderwijskansen van kinderen in de leeftijdscategorie 0 tot 12 jaar, met een focus op taalontwikkeling.</text:p>
                  </text:list-item>
                  <text:list-item text:style-override="id1-3-2-2-4-7-2-3">
                    <text:number>2.</text:number>
                    <text:p text:style-name="al">De activiteiten hebben een maximale duur van één jaar, al dan niet boekjaar overschrijdend.</text:p>
                  </text:list-item>
                </text:list>
              </text:section>
              <text:section text:name="artikel_id1-3-2-2-4-7-3" text:style-name="artikel">
                <text:p text:style-name="artikel_kop_titel"><text:span text:style-name="artikel_kop_label">Artikel</text:span> <text:span text:style-name="artikel_kop_nr">19.2.</text:span> Hoogte van de subsidie</text:p>
                <text:p text:style-name="al">De hoogte van de subsidie bedraagt maximaal 60% van de subsidiabele kosten.</text:p>
              </text:section>
              <text:section text:name="artikel_id1-3-2-2-4-7-4" text:style-name="artikel">
                <text:p text:style-name="artikel_kop_titel"><text:span text:style-name="artikel_kop_label">Artikel</text:span> <text:span text:style-name="artikel_kop_nr">19.3.</text:span> Aanvullende vereisten</text:p>
                <text:p text:style-name="al">De activiteiten die worden gesubsidieerd dienen plaats te vinden buiten schooltijd.</text:p>
              </text:section>
              <text:section text:name="artikel_id1-3-2-2-4-7-5" text:style-name="artikel">
                <text:p text:style-name="artikel_kop_titel"><text:span text:style-name="artikel_kop_label">Artikel</text:span> <text:span text:style-name="artikel_kop_nr">19.4.</text:span> Aanvrager</text:p>
                <text:list text:style-name="id1-3-2-2-4-7-5-2">
                  <text:list-item text:style-override="id1-3-2-2-4-7-5-2">
                    <text:number>1.</text:number>
                    <text:p text:style-name="al">Het college verstrekt uitsluitend subsidie kansengelijkheid aan de volgende organisaties in de gemeente Almere op het gebied van één of meerdere van de activiteiten in artikel 19.1. lid 1 of activiteiten die hiermee vergelijkbaar zijn:</text:p>
                    <text:list text:style-name="id1-3-2-2-4-7-5-2-3">
                      <text:list-item text:style-override="id1-3-2-2-4-7-5-2-3-1">
                        <text:number>a.</text:number>
                        <text:p text:style-name="al">Een publieksgefinancierde onderwijsinstelling; of</text:p>
                      </text:list-item>
                      <text:list-item text:style-override="id1-3-2-2-4-7-5-2-3-2">
                        <text:number>b.</text:number>
                        <text:p text:style-name="al">Een maatschappelijke organisatie.</text:p>
                      </text:list-item>
                    </text:list>
                  </text:list-item>
                  <text:list-item text:style-override="id1-3-2-2-4-7-5-3">
                    <text:number>2.</text:number>
                    <text:p text:style-name="al">De aanvrager dient te handelen namens een samenwerking bestaande uit ten minste 1 onderwijsinstelling en 1 maatschappelijke organisatie. De aanvrager dient één gezamenlijke subsidieaanvraag in.</text:p>
                  </text:list-item>
                </text:list>
              </text:section>
            </text:section>
            <text:p text:style-name="hoofdstuk_bottom"/>
          </text:section>
          <text:section text:name="hoofdstuk_id1-3-2-2-5" text:style-name="hoofdstuk">
            <text:p text:style-name="hoofdstuk_kop"><text:span text:style-name="label">Hoofdstuk</text:span> <text:span text:style-name="nr">5.</text:span> Slotbepalingen</text:p>
            <text:section text:name="artikel_id1-3-2-2-5-2" text:style-name="artikel">
              <text:p text:style-name="artikel_kop_titel"><text:span text:style-name="artikel_kop_nr"/> </text:p>
              <text:p text:style-name="al">De volgende bepalingen zijn van toepassing op alle subsidies in deze regeling, tenzij anders aangegeven.</text:p>
            </text:section>
            <text:section text:name="artikel_id1-3-2-2-5-3" text:style-name="artikel">
              <text:p text:style-name="artikel_kop_titel"><text:span text:style-name="artikel_kop_label">Artikel</text:span> <text:span text:style-name="artikel_kop_nr">20.</text:span> (Niet) subsidiabele kosten</text:p>
              <text:p text:style-name="al">Voor alle subsidies niet berekend op basis van een vaststaand tarief, zijn de volgende bepalingen van toepassing:</text:p>
              <text:list text:style-name="id1-3-2-2-5-3-3">
                <text:list-item text:style-override="id1-3-2-2-5-3-3-1">
                  <text:number>1.</text:number>
                  <text:p text:style-name="al">Kosten die voor subsidie in aanmerking komen moeten direct aan de uitvoering van de activiteiten toe te rekenen zijn en voor de duur van de activiteit redelijk en realistisch zijn, waaronder in ieder geval:</text:p>
                  <text:list text:style-name="id1-3-2-2-5-3-3-1-3">
                    <text:list-item text:style-override="id1-3-2-2-5-3-3-1-3-1">
                      <text:number>a.</text:number>
                      <text:p text:style-name="al">Personeelskosten van medewerkers die direct betrokken zijn bij de uitvoering van de activiteiten;</text:p>
                    </text:list-item>
                    <text:list-item text:style-override="id1-3-2-2-5-3-3-1-3-2">
                      <text:number>b.</text:number>
                      <text:p text:style-name="al">Kosten voor materialen en locaties die noodzakelijk zijn voor de uitvoering van de activiteiten;</text:p>
                    </text:list-item>
                  </text:list>
                </text:list-item>
                <text:list-item text:style-override="id1-3-2-2-5-3-3-2">
                  <text:number>2.</text:number>
                  <text:p text:style-name="al">Kosten die niet voor subsidie in aanmerking komen zijn kosten die niet direct aan de uitvoering van de activiteiten toe te rekenen zijn, waaronder in ieder geval:</text:p>
                  <text:list text:style-name="id1-3-2-2-5-3-3-2-3">
                    <text:list-item text:style-override="id1-3-2-2-5-3-3-2-3-1">
                      <text:number>a.</text:number>
                      <text:p text:style-name="al">Kosten die betrekking hebben op de uitvoering van activiteiten die al met andere overheidsmiddelen worden gefinancierd;</text:p>
                    </text:list-item>
                    <text:list-item text:style-override="id1-3-2-2-5-3-3-2-3-2">
                      <text:number>b.</text:number>
                      <text:p text:style-name="al">Kosten die gerelateerd zijn aan ziekteverzuim van medewerkers;</text:p>
                    </text:list-item>
                    <text:list-item text:style-override="id1-3-2-2-5-3-3-2-3-3">
                      <text:number>c.</text:number>
                      <text:p text:style-name="al">Personeelskosten van administratief, management en/of ondersteunend personeel;</text:p>
                    </text:list-item>
                    <text:list-item text:style-override="id1-3-2-2-5-3-3-2-3-4">
                      <text:number>d.</text:number>
                      <text:p text:style-name="al">Verzekeringskosten;</text:p>
                    </text:list-item>
                    <text:list-item text:style-override="id1-3-2-2-5-3-3-2-3-5">
                      <text:number>e.</text:number>
                      <text:p text:style-name="al">Accountantskosten;</text:p>
                    </text:list-item>
                    <text:list-item text:style-override="id1-3-2-2-5-3-3-2-3-6">
                      <text:number>f.</text:number>
                      <text:p text:style-name="al">Kantoorbenodigdheden;</text:p>
                    </text:list-item>
                    <text:list-item text:style-override="id1-3-2-2-5-3-3-2-3-7">
                      <text:number>g.</text:number>
                      <text:p text:style-name="al">Huisvestingskosten, tenzij deze aantoonbaar noodzakelijk en rechtstreeks toe te rekenen zijn aan de uitvoering van de gesubsidieerde activiteiten;</text:p>
                    </text:list-item>
                    <text:list-item text:style-override="id1-3-2-2-5-3-3-2-3-8">
                      <text:number>h.</text:number>
                      <text:p text:style-name="al">Kosten voor juridische en financiële diensten;</text:p>
                    </text:list-item>
                    <text:list-item text:style-override="id1-3-2-2-5-3-3-2-3-9">
                      <text:number>i.</text:number>
                      <text:p text:style-name="al">Verrekenbare of compensabele heffingen, lasten en belastingen.</text:p>
                    </text:list-item>
                  </text:list>
                </text:list-item>
              </text:list>
            </text:section>
            <text:section text:name="artikel_id1-3-2-2-5-4" text:style-name="artikel">
              <text:p text:style-name="artikel_kop_titel"><text:span text:style-name="artikel_kop_label">Artikel</text:span> <text:span text:style-name="artikel_kop_nr">21.</text:span> Eisen voor de aanvraag</text:p>
              <text:list text:style-name="id1-3-2-2-5-4-2">
                <text:list-item text:style-override="id1-3-2-2-5-4-2">
                  <text:number>1.</text:number>
                  <text:p text:style-name="al">In de aanvraag dient de aanvrager expliciet in te gaan op de wijze waarop de activiteiten bijdragen aan de maatschappelijke opgaven zoals verwoord in de Lokale Educatieve Agenda (LEA) en de Taalvisie.</text:p>
                </text:list-item>
                <text:list-item text:style-override="id1-3-2-2-5-4-3">
                  <text:number>2.</text:number>
                  <text:p text:style-name="al">In de begroting dient aanvrager, wanneer van toepassing, expliciet de tarieven voor inzet van personeel en het aantal begroten uren inzichtelijk te maken.</text:p>
                </text:list-item>
                <text:list-item text:style-override="id1-3-2-2-5-4-4">
                  <text:number>3.</text:number>
                  <text:p text:style-name="al">De aanvraag wordt ingediend via het SubsidieVolgSysteem conform een door de gemeente beschikbaar gesteld format.</text:p>
                </text:list-item>
              </text:list>
            </text:section>
            <text:section text:name="artikel_id1-3-2-2-5-5" text:style-name="artikel">
              <text:p text:style-name="artikel_kop_titel"><text:span text:style-name="artikel_kop_label">Artikel</text:span> <text:span text:style-name="artikel_kop_nr">22.</text:span> Subsidievereisten</text:p>
              <text:list text:style-name="id1-3-2-2-5-5-2">
                <text:list-item text:style-override="id1-3-2-2-5-5-2">
                  <text:number>1.</text:number>
                  <text:p text:style-name="al">Alleen volledig en tijdig ingediende aanvragen komen in aanmerking voor subsidie.</text:p>
                </text:list-item>
                <text:list-item text:style-override="id1-3-2-2-5-5-3">
                  <text:number>2.</text:number>
                  <text:p text:style-name="al">Alleen activiteiten die naar hun aard en inhoud vergelijkbaar zijn met de in dit artikel genoemde activiteiten komen voor subsidie in aanmerking.</text:p>
                </text:list-item>
                <text:list-item text:style-override="id1-3-2-2-5-5-4">
                  <text:number>3.</text:number>
                  <text:p text:style-name="al">Alle te subsidiëren activiteiten in deze regeling dienen evidence-based te zijn en een taalcomponent te bevatten. In de subsidieaanvraag dient de aanvrager in te gaan op de (wetenschappelijke) onderbouwing van de activiteiten.</text:p>
                </text:list-item>
                <text:list-item text:style-override="id1-3-2-2-5-5-5">
                  <text:number>4.</text:number>
                  <text:p text:style-name="al">Activiteiten in de pijlers taal en kansengelijkheid (exclusief activiteiten in de subsidie nieuwkomersonderwijs) dienen te worden uitgevoerd in samenwerking met scholen en/of voorscholen in de betreffende wijk.</text:p>
                </text:list-item>
                <text:list-item text:style-override="id1-3-2-2-5-5-6">
                  <text:number>5.</text:number>
                  <text:p text:style-name="al">Voor activiteiten met een cofinancieringseis kan het college, op gemotiveerd verzoek van de aanvrager, afwijken van de gestelde eis en een hoger subsidiepercentage verlenen tot maximaal 100% van de subsidiabele kosten, indien:</text:p>
                  <text:list text:style-name="id1-3-2-2-5-5-6-3">
                    <text:list-item text:style-override="id1-3-2-2-5-5-6-3-1">
                      <text:number>a.</text:number>
                      <text:p text:style-name="al">de aanvrager aannemelijk maakt dat het verwerven van cofinanciering redelijkerwijs niet mogelijk is; en </text:p>
                    </text:list-item>
                    <text:list-item text:style-override="id1-3-2-2-5-5-6-3-2">
                      <text:number>b.</text:number>
                      <text:p text:style-name="al">de gesubsidieerde activiteit zonder deze afwijking niet of slechts in sterk verminderde mate kan worden uitgevoerd; en </text:p>
                    </text:list-item>
                    <text:list-item text:style-override="id1-3-2-2-5-5-6-3-3">
                      <text:number>c.</text:number>
                      <text:p text:style-name="al">de activiteit aantoonbaar bijdraagt aan de doelstellingen van deze subsidieregeling.</text:p>
                    </text:list-item>
                  </text:list>
                </text:list-item>
              </text:list>
            </text:section>
            <text:section text:name="artikel_id1-3-2-2-5-6" text:style-name="artikel">
              <text:p text:style-name="artikel_kop_titel"><text:span text:style-name="artikel_kop_label">Artikel</text:span> <text:span text:style-name="artikel_kop_nr">23.</text:span> Subsidieplafond</text:p>
              <text:list text:style-name="id1-3-2-2-5-6-2">
                <text:list-item text:style-override="id1-3-2-2-5-6-2">
                  <text:number>1.</text:number>
                  <text:p text:style-name="al">Het college stelt jaarlijks voor de uitvoering van deze regeling een subsidieplafond vast.</text:p>
                </text:list-item>
                <text:list-item text:style-override="id1-3-2-2-5-6-3">
                  <text:number>2.</text:number>
                  <text:p text:style-name="al">Het subsidieplafond wordt bekendgemaakt voorafgaand aan het subsidiejaar.</text:p>
                </text:list-item>
                <text:list-item text:style-override="id1-3-2-2-5-6-4">
                  <text:number>3.</text:number>
                  <text:p text:style-name="al">Het college kan het subsidieplafond voorafgaand of gedurende het subsidiejaar wijzigen, indien:</text:p>
                  <text:list text:style-name="id1-3-2-2-5-6-4-3">
                    <text:list-item text:style-override="id1-3-2-2-5-6-4-3-1">
                      <text:number>a.</text:number>
                      <text:p text:style-name="al">de omvang van de door het Rijk of andere overheden beschikbaar gestelde middelen daartoe aanleiding geeft; of</text:p>
                    </text:list-item>
                    <text:list-item text:style-override="id1-3-2-2-5-6-4-3-2">
                      <text:number>b.</text:number>
                      <text:p text:style-name="al">andere onvoorziene budgettaire ontwikkelingen daartoe noodzaken.</text:p>
                    </text:list-item>
                  </text:list>
                </text:list-item>
                <text:list-item text:style-override="id1-3-2-2-5-6-5">
                  <text:number>4.</text:number>
                  <text:p text:style-name="al">Een wijziging van het subsidieplafond wordt zo spoedig mogelijk bekendgemaakt.</text:p>
                </text:list-item>
                <text:list-item text:style-override="id1-3-2-2-5-6-6">
                  <text:number>5.</text:number>
                  <text:p text:style-name="al">Een verlaging van het subsidieplafond werkt niet ten nadele van reeds verleende subsidies.</text:p>
                </text:list-item>
              </text:list>
            </text:section>
            <text:section text:name="artikel_id1-3-2-2-5-7" text:style-name="artikel">
              <text:p text:style-name="artikel_kop_titel"><text:span text:style-name="artikel_kop_label">Artikel</text:span> <text:span text:style-name="artikel_kop_nr">24.</text:span> Beoordelingscriteria</text:p>
              <text:p text:style-name="al">Voor de beoordeling van subsidieaanvragen die voldoen aan de artikelen 21 en 22, hanteert het college de volgende, opeenvolgend toe te passen verdelingsregels.</text:p>
              <text:list text:style-name="id1-3-2-2-5-7-3">
                <text:list-item text:style-override="id1-3-2-2-5-7-3-1">
                  <text:number>1.</text:number>
                  <text:p text:style-name="al">Volledige subsidieaanvragen voor de subsidie kindplaatsen voor locaties waarvoor in het betreffende jaar al subsidie is beschikt hebben prioriteit boven alle overige subsidieaanvragen. Bij juridische overdracht van eigenaarschap van de houder vervalt deze voorrangsregel.</text:p>
                </text:list-item>
                <text:list-item text:style-override="id1-3-2-2-5-7-3-2">
                  <text:number>2.</text:number>
                  <text:p text:style-name="al">Activiteiten gericht op het uitvoeren van wettelijke taken en activiteiten waarover bestuurlijke afspraken zijn gemaakt hebben voorrang boven andere subsidieaanvragen.</text:p>
                </text:list-item>
                <text:list-item text:style-override="id1-3-2-2-5-7-3-3">
                  <text:number>3.</text:number>
                  <text:p text:style-name="al">Volledige subsidieaanvragen die zijn ontplooid in voorgaande jaren en die zijn gesubsidieerd vanuit het budget voor onderwijsachterstandenbeleid hebben voorrang boven subsidieaanvragen voor nieuwe activiteiten.</text:p>
                </text:list-item>
                <text:list-item text:style-override="id1-3-2-2-5-7-3-4">
                  <text:number>4.</text:number>
                  <text:p text:style-name="al">Volledige subsidieaanvragen ingediend door meerdere samenwerkende partners in de stad hebben voorrang boven subsidieaanvragen ingediend door een enkele aanvrager.</text:p>
                </text:list-item>
                <text:list-item text:style-override="id1-3-2-2-5-7-3-5">
                  <text:number>5.</text:number>
                  <text:p text:style-name="al">Bij gelijkheid binnen een prioriteringscategorie vindt verdeling plaats op basis van een puntenscore op basis van de prioriteringscriteria zoals bedoeld in artikel 25.</text:p>
                </text:list-item>
              </text:list>
            </text:section>
            <text:section text:name="artikel_id1-3-2-2-5-8" text:style-name="artikel">
              <text:p text:style-name="artikel_kop_titel"><text:span text:style-name="artikel_kop_label">Artikel</text:span> <text:span text:style-name="artikel_kop_nr">25.</text:span> Prioriteringscriteria</text:p>
              <text:p text:style-name="al">Bij gelijkheid binnen een prioriteringscategorie zoals bedoeld in artikel 24, lid 5 vindt beoordeling plaats aan de hand van een puntensysteem, zoals uitgewerkt in Bijlage 1 behorend bij deze regeling. Elk criterium heeft eenzelfde zwaarte in de totaalscore.</text:p>
            </text:section>
            <text:section text:name="artikel_id1-3-2-2-5-9" text:style-name="artikel">
              <text:p text:style-name="artikel_kop_titel"><text:span text:style-name="artikel_kop_label">Artikel</text:span> <text:span text:style-name="artikel_kop_nr">26.</text:span> Beslistermijn</text:p>
              <text:p text:style-name="al">Het college beslist conform de bepalingen uit artikel 8 van de ASV.</text:p>
            </text:section>
            <text:section text:name="artikel_id1-3-2-2-5-10" text:style-name="artikel">
              <text:p text:style-name="artikel_kop_titel"><text:span text:style-name="artikel_kop_label">Artikel</text:span> <text:span text:style-name="artikel_kop_nr">27.</text:span> Voorwaarden om in aanmerking te komen</text:p>
              <text:p text:style-name="al">De weigeringsgronden uit artikel 9 van de ASV en de voorwaarden in deze subsidieregeling Onderwijsachterstanden Almere 2027–2030 blijven gelden. Daarnaast gelden de volgende voorwaarden:</text:p>
              <text:list text:style-name="id1-3-2-2-5-10-3">
                <text:list-item text:style-override="id1-3-2-2-5-10-3-1">
                  <text:number>1.</text:number>
                  <text:p text:style-name="al">De locatie van aanvrager is in de gemeente Almere gevestigd.</text:p>
                </text:list-item>
                <text:list-item text:style-override="id1-3-2-2-5-10-3-2">
                  <text:number>2.</text:number>
                  <text:p text:style-name="al">Er is of wordt geen bestuursrechtelijke handhaving van kracht voor de aanvrager of één van de Almeerse locaties van de aanvrager.</text:p>
                </text:list-item>
              </text:list>
            </text:section>
            <text:section text:name="artikel_id1-3-2-2-5-11" text:style-name="artikel">
              <text:p text:style-name="artikel_kop_titel"><text:span text:style-name="artikel_kop_label">Artikel</text:span> <text:span text:style-name="artikel_kop_nr">28.</text:span> Verplichtingen gedurende de subsidieperiode</text:p>
              <text:list text:style-name="id1-3-2-2-5-11-2">
                <text:list-item text:style-override="id1-3-2-2-5-11-2">
                  <text:number>1.</text:number>
                  <text:p text:style-name="al">Aanvrager participeert actief in de relevante bijeenkomsten rondom OAB, zoals de wijkbijeenkomsten 0-12 jaar, ter versterking van de samenwerking in de wijk.</text:p>
                </text:list-item>
                <text:list-item text:style-override="id1-3-2-2-5-11-3">
                  <text:number>2.</text:number>
                  <text:p text:style-name="al">Aanvrager werkt actief mee aan de ontwikkeling van beleid in Almere omtrent onderwijsachterstanden en verbindt zich aan de toepassing daarvan binnen het eigen aanbod.</text:p>
                </text:list-item>
                <text:list-item text:style-override="id1-3-2-2-5-11-4">
                  <text:number>3.</text:number>
                  <text:p text:style-name="al">Aanvrager levert, wanneer voor de gemeente Almere van belang en het college daarom verzoekt, gegevens met betrekking tot het inhoudelijke aanbod dat met de subsidie wordt gerealiseerd en de resultaten die worden bereikt op de doelstellingen.</text:p>
                </text:list-item>
              </text:list>
            </text:section>
            <text:section text:name="artikel_id1-3-2-2-5-12" text:style-name="artikel">
              <text:p text:style-name="artikel_kop_titel"><text:span text:style-name="artikel_kop_label">Artikel</text:span> <text:span text:style-name="artikel_kop_nr">29.</text:span> Verantwoording subsidie</text:p>
              <text:list text:style-name="id1-3-2-2-5-12-2">
                <text:list-item text:style-override="id1-3-2-2-5-12-2">
                  <text:number>1.</text:number>
                  <text:p text:style-name="al">Bij een subsidieverlening van € 50.000 euro of meer, dient de aanvragen in de verantwoording in te gaan op de wijze waarop de activiteiten hebben bijgedragen aan de maatschappelijke opgaven uit de LEA en de Taalvisie.</text:p>
                </text:list-item>
                <text:list-item text:style-override="id1-3-2-2-5-12-3">
                  <text:number>2.</text:number>
                  <text:p text:style-name="al">De verantwoording wordt ingediend via het SubsidieVolgSysteem conform een door de gemeente beschikbaar gesteld format.</text:p>
                </text:list-item>
              </text:list>
            </text:section>
            <text:section text:name="artikel_id1-3-2-2-5-13" text:style-name="artikel">
              <text:p text:style-name="artikel_kop_titel"><text:span text:style-name="artikel_kop_label">Artikel</text:span> <text:span text:style-name="artikel_kop_nr">30.</text:span> Vaststelling subsidie</text:p>
              <text:p text:style-name="al">De vaststelling van de subsidie door het college vindt plaats conform de bepalingen uit artikel 18 van de ASV.</text:p>
            </text:section>
            <text:section text:name="artikel_id1-3-2-2-5-14" text:style-name="artikel">
              <text:p text:style-name="artikel_kop_titel"><text:span text:style-name="artikel_kop_label">Artikel</text:span> <text:span text:style-name="artikel_kop_nr">31.</text:span> Hardheidsclausule</text:p>
              <text:p text:style-name="al">Het college kan in bijzondere gevallen afwijken van deze regeling als strikte toepassing leidt tot onbillijkheden van overwegende aard. Deze afwijking wordt gemotiveerd in de subsidiebeschikking.</text:p>
            </text:section>
            <text:section text:name="artikel_id1-3-2-2-5-15" text:style-name="artikel">
              <text:p text:style-name="artikel_kop_titel"><text:span text:style-name="artikel_kop_label">Artikel</text:span> <text:span text:style-name="artikel_kop_nr">32.</text:span> Slotbepalingen</text:p>
              <text:list text:style-name="id1-3-2-2-5-15-2">
                <text:list-item text:style-override="id1-3-2-2-5-15-2">
                  <text:number>1.</text:number>
                  <text:p text:style-name="al">Deze subsidieregeling treedt in werking op de dag na bekendmaking en geldt tot en met 31 december 2030.</text:p>
                  <text:p text:style-name="al">[Lid 1 bevat een kennelijke verschrijving. Hier wordt bedoeld: Deze subsidieregeling treedt in werking per 1 januari 2027 en geldt tot en met 31 december 2030.]</text:p>
                </text:list-item>
                <text:list-item text:style-override="id1-3-2-2-5-15-3">
                  <text:number>2.</text:number>
                  <text:p text:style-name="al">Deze subsidie is voor het eerst van toepassing op subsidies voor activiteiten die in het jaar 2027 worden uitgevoerd.</text:p>
                </text:list-item>
                <text:list-item text:style-override="id1-3-2-2-5-15-4">
                  <text:number>3.</text:number>
                  <text:p text:style-name="al">De “Nadere regels subsidie Voorschoolse educatie Almere 2023-2026” zoals vastgesteld op 20 september 2022 worden ingetrokken.</text:p>
                </text:list-item>
                <text:list-item text:style-override="id1-3-2-2-5-15-5">
                  <text:number>4.</text:number>
                  <text:p text:style-name="al">Op subsidies die zijn verleend op grond van de Nadere regels subsidie Voorschoolse educatie Almere 2023-2026, blijven de bepalingen van die Nadere regels van toepassing, zoals die luidden onmiddellijk vóór de inwerkingtreding van deze subsidieregeling, tot die subsidies zijn vastgesteld en onherroepelijk zijn afgewikkeld.</text:p>
                </text:list-item>
                <text:list-item text:style-override="id1-3-2-2-5-15-6">
                  <text:number>5.</text:number>
                  <text:p text:style-name="al">Deze subsidieregeling wordt aangehaald als “Subsidieregeling Onderwijsachterstanden Almere 2027-2030”.</text:p>
                </text:list-item>
              </text:list>
            </text:section>
            <text:p text:style-name="hoofdstuk_bottom"/>
          </text:section>
        </text:section>
        <text:section text:name="regeling-sluiting_id1-3-2-3" text:style-name="regeling-sluiting">
          <text:section text:name="ondertekening_id1-3-2-3-1">
            <text:p><text:span text:style-name="functie">Aldus vastgesteld door het college van burgemeester en wethouders van Almere op 23 juni 2026</text:span></text:p>
          </text:section>
          <text:section text:name="ondertekening_id1-3-2-3-2">
            <text:p><text:span text:style-name="functie"/></text:p>
            <text:p><text:span text:style-name="functie">de secretaris, </text:span></text:p>
            <text:p><text:span text:style-name="functie">A. van Mazijk </text:span></text:p>
          </text:section>
          <text:section text:name="ondertekening_id1-3-2-3-3">
            <text:p><text:span text:style-name="functie"/></text:p>
            <text:p><text:span text:style-name="functie">de burgemeester,</text:span></text:p>
            <text:p><text:span text:style-name="functie">W H.J.M. van der Loo </text:span></text:p>
          </text:section>
        </text:section>
        <text:section text:name="bijlage_id1-3-2-4" text:style-name="bijlage">
          <text:p text:style-name="bijlage_top"/>
          <text:p text:style-name="hoofdstuk_kop"><text:span text:style-name="label">Bijlage</text:span> <text:span text:style-name="nr">1</text:span> – Prioriteringscriteria</text:p>
          <text:p text:style-name="al"/>
          <text:p text:style-name="al">Aanvragen worden beoordeeld aan de hand van vier criteria. De criteria worden hieronder puntsgewijs besproken. Per criterium is het maximaal aantal punten weergegeven. Er valt een maximum van 26 punten te behalen.</text:p>
          <text:p text:style-name="al"/>
          <text:p text:style-name="al">
          <text:span text:style-name="nadrukcur">Criterium 1: Breedte van bijdrage aan de doelen in de LEA (maximaal 8 punten)</text:span>
        </text:p>
          <text:p text:style-name="al">Met deze subsidieregeling wenst het college bij te dragen aan de LEA. De LEA kent vier maatschappelijke opgaven. Aanvrager draagt expliciet en inzichtelijk bij aan de opgaven. Uit de aanvraag blijkt op welke manier de activiteiten bijdragen aan de LEA. De aanvraag wordt beoordeeld op de mate waarin deze bijdrage reëel, realistisch en navolgbaar is. Per opgave waaraan realistisch, reëel en navolgbaar wordt bijgedragen, worden 2 punten toegekend.</text:p>
          <text:p text:style-name="al"/>
          <text:p text:style-name="al">
          <text:span text:style-name="nadrukcur">Criterium 2: Samenwerking met partners (maximaal 8 punten)</text:span>
        </text:p>
          <text:p text:style-name="al">Het college wenst dat partners samen werken aan het terugdringen en voorkomen van onderwijsachterstanden. Aanvrager dient expliciet de samenwerking te zoeken met diverse partners in het domein in het uitvoeren van de activiteiten. Uit de aanvraag dient te blijken dat een duurzame samenwerking is of wordt opgebouwd, waarin – waar vereist – cofinanciering plaatsvind door samenwerkende partners.</text:p>
          <text:p text:style-name="al"/>
          <text:p text:style-name="al">Er worden 4 punten toegekend voor aanvragen waaruit de duurzame samenwerking blijkt. De aanvraag met het hoogste aantal samenwerkende partners ontvangt 4 aanvullende punten.</text:p>
          <text:p text:style-name="al"/>
          <text:p text:style-name="al">
          <text:span text:style-name="nadrukcur">Criterium 3: Verrijking van het aanbod in de wijk (maximaal 5 punten)</text:span>
        </text:p>
          <text:p text:style-name="al">Het college wenst dat subsidiegelden evenredig worden verdeeld over de verschillende wijken van Almere. Aanvrager dient in de aanvraag te expliciteren in welke wijk(en) de activiteiten plaatsvinden. De aanvraag wordt beoordeeld op de mate waarin er in het voorgaande subsidiejaar subsidies voor onderwijsachterstandsbeleid zijn toegekend aan organisaties die activiteiten in de betreffende wijk(en) uitvoeren. De aanvraag voor activiteiten in een wijk met het laagste absolute bedrag aan subsidies ontvangt 5 punten. Als activiteiten in meerdere wijken plaatsvinden, wordt gekeken naar het laagste gemiddelde bedrag aan subsidies.</text:p>
          <text:p text:style-name="al"/>
          <text:p text:style-name="al">
          <text:span text:style-name="nadrukcur">Criterium 4: Gemiddelde OAB-score op scholen (maximaal 5 punten)</text:span>
        </text:p>
          <text:p text:style-name="al">Het college wenst dat subsidiegelden worden ingezet in wijken waar de noodzaak voor interventies en activiteiten hoog is. Aanvrager dient in de aanvraag te expliciteren in welke wijk(en) de activiteiten plaatsvinden. De aanvraag voor activiteiten in een wijk met de hoogste gemiddelde achterstandsscore (berekend door het CBS) op scholen ontvangt 5 punten. Als meerdere aanvragen dezelfde gemiddelde achterstandsscore hebben, ontvangen al deze aanvragen 2 punten.</text:p>
          <text:p text:style-name="al"/>
        </text:section>
        <text:section text:name="nota-toelichting_id1-3-2-5" text:style-name="nota-toelichting">
          <text:p text:style-name="kop_level0">Memorie van Toelichting – subsidieregeling onderwijsachterstanden</text:p>
          <text:p text:style-name="al">
          <text:span text:style-name="nadrukondlijn">Algemene toelichting</text:span>
        </text:p>
          <text:p text:style-name="al"/>
          <text:p text:style-name="al">
          <text:span text:style-name="nadrukcur">Aanleiding</text:span>
        </text:p>
          <text:p text:style-name="al"/>
          <text:p text:style-name="al">Als gemeente zetten we ons samen met partners voortdurend in om de kwaliteit van ons onderwijs te versterken. Zo bieden we ruimte aan ieder kind en iedere jongere om zichzelf te leren kennen, hun talenten te benutten en een eigen pad voor zichzelf te bewandelen. In de Lokale Educatieve Agenda 2024-2028 hebben we daarom afspraken gemaakt met elkaar. Samen zetten we ons in op vier maatschappelijke opgaven:</text:p>
          <text:p text:style-name="al"/>
          <text:list text:style-name="id1-3-2-5-8">
            <text:list-item text:style-override="id1-3-2-5-8-1">
              <text:number>1.</text:number>
              <text:p text:style-name="al">Kwalitatief sterke en toekomstgerichte educatie</text:p>
            </text:list-item>
            <text:list-item text:style-override="id1-3-2-5-8-2">
              <text:number>2.</text:number>
              <text:p text:style-name="al">Ondersteuning waar nodig voor kind, jongere, ouder en verzorger</text:p>
            </text:list-item>
            <text:list-item text:style-override="id1-3-2-5-8-3">
              <text:number>3.</text:number>
              <text:p text:style-name="al">Inspirerende leeromgevingen voor educatieve groei</text:p>
            </text:list-item>
            <text:list-item text:style-override="id1-3-2-5-8-4">
              <text:number>4.</text:number>
              <text:p text:style-name="al">Aandacht voor professionals</text:p>
            </text:list-item>
          </text:list>
          <text:p text:style-name="al">Naast deze maatschappelijke opgave, hebben we in Almere een duidelijke opgave omtrent onderwijsachterstanden. We zijn een stad die groeit, en in onze stad wonen kinderen met verschillende achtergronden. We zetten ons in om ervoor te zorgen dat alle kinderen in Almere dezelfde onderwijskansen kunnen benutten, ongeacht hun achtergrond en situatie. Hiervoor ontvangen we middelen vanuit het Rijk, de onderwijsachterstandsmiddelen.</text:p>
          <text:p text:style-name="al"/>
          <text:p text:style-name="al">De huidige Nadere regels Voorschoolse Educatie 2023–2026 lopen af per 31 december 2026. Dit maakt actualisatie van het subsidiekader noodzakelijk. Tegelijkertijd is er inhoudelijk aanleiding om het bestaande kader te verbreden en te versterken, zodat het beter aansluit bij het bredere onderwijsachterstandenbeleid (OAB) en de opgaven uit de Lokale Educatieve Agenda (LEA). </text:p>
          <text:p text:style-name="al"/>
          <text:p text:style-name="al">Uit recente analyses en onderzoeken naar de inzet van onderwijsachterstandsmiddelen blijkt dat de besteding van OABmiddelen in de praktijk versnipperd is en dat de samenhang met de LEAopgaven voor partners in de uitvoering beperkt zichtbaar is. Terwijl veel initiatieven op uitvoeringsniveau ontstaan, is de gezamenlijke koers – en de bijdrage aan stedelijke doelen – onvoldoende expliciet. </text:p>
          <text:p text:style-name="al"/>
          <text:p text:style-name="al">Daarnaast vraagt de wettelijke verantwoordelijkheid van de gemeente op het gebied van onderwijsachterstanden, in het bijzonder het versterken van de Nederlandse taal, om een doelgerichter en transparanter subsidiekader. Ook ontwikkelingen in de financiering (zoals de Specifieke Uitkering (SPUK) OAB en de mogelijke toekomstige overgang naar het gemeentefonds) onderstrepen de noodzaak van een samenhangende, toekomstbestendige regeling. </text:p>
          <text:p text:style-name="al"/>
          <text:p text:style-name="al">Deze ontwikkelingen samen vormen de aanleiding om te komen tot één brede subsidieregeling onderwijsachterstanden, waarin VVE, taal en kansengelijkheid in onderlinge samenhang worden bezien. </text:p>
          <text:p text:style-name="al"/>
          <text:p text:style-name="al">
          <text:span text:style-name="nadrukcur">Doel</text:span>
        </text:p>
          <text:p text:style-name="al"/>
          <text:p text:style-name="al">Het doel van het opstellen van de nieuwe subsidieregeling onderwijsachterstanden is te komen tot een helder, samenhangend en toekomstbestendig subsidiekader dat bijdraagt aan het effectief terugdringen van onderwijsachterstanden in Almere én het realiseren van de gezamenlijke ambities uit de Lokale Educatieve Agenda (LEA), binnen de wettelijke verantwoordelijkheid van de gemeente. </text:p>
          <text:p text:style-name="al"/>
          <text:p text:style-name="al">De regeling dient per 1 januari 2027 in werking te treden, aansluitend op het aflopen van de huidige Nadere regels Voorschoolse Educatie eind 2026. </text:p>
          <text:p text:style-name="al"/>
          <text:p text:style-name="al">
          <text:span text:style-name="nadrukcur">Drie pijlers</text:span>
        </text:p>
          <text:p text:style-name="al"/>
          <text:p text:style-name="al">De nieuwe subsidieregeling is gericht op drie belangrijke pijlers, Voor- en Vroegschoolse Educatie (VVE), Taal en Kansengelijkheid. De drie pijlers hangen nauw met elkaar samen, maar kennen een eigen focus. Binnen de pijlers VVE, Taal en Kansengelijkheid subsidiëren we verschillende typen activiteiten. We gaan kort op elk van de drie pijlers in:</text:p>
          <text:p text:style-name="al"/>
          <text:list text:style-name="id1-3-2-5-29">
            <text:list-item text:style-override="id1-3-2-5-29-1">
              <text:number>1.</text:number>
              <text:p text:style-name="al">
              <text:span text:style-name="nadrukondlijn">Voor- en Vroegschoolse Educatie (VVE)</text:span>
            </text:p>
            </text:list-item>
          </text:list>
          <text:p text:style-name="al">De pijler VVE richt zich op het mogelijk maken van voorschoolse educatie en het verrijken van voorschoolse educatie door activiteiten gericht op natuur, kunst en cultuur . De kinderopvang is een cruciale omgeving voor kinderen om een goede start te maken in het onderwijs. VVE zorgt ervoor dat kinderen met een risico op een (taal)achterstand spelenderwijs hun woordenschat vergroten, sociale vaardigheden versterken en hun cognitieve vaardigheden laten groeien. Zo versoepelen we voor deze kinderen de stap naar groep 1. We richten ons daarbij als gemeente op voorscholen; daar ligt onze wettelijke verantwoordelijkheid. Het primaat voor de vroegscholen ligt bij het onderwijs.</text:p>
          <text:p text:style-name="al"/>
          <text:p text:style-name="al">We subsidiëren daarom kindplaatsen voor kinderen met een VVE-indicatie. Ook subsidiëren we een derde pedagogisch professional, zodat kinderen de aandacht krijgen die ze nodig hebben. De gemeente Almere heeft aanvullend hierop gekozen voor het werken volgens de Basisstructuur voor Ondersteuning (BvO). Deze werkwijze vraagt om een expliciete, planmatige en cyclische ondersteuningsstructuur op locatieniveau, met vaste overlegmomenten, regievoering en multidisciplinaire afstemming. De uitvoering van deze structuur overstijgt de reguliere VE-taken en vraagt om aanvullende inzet van de kinderopvangorganisatie. Hiervoor stellen we ook een subsidiebedrag beschikbaar. Verder subsidiëren we de stedelijk coördinator voor het jonge kind en de wijkbijeenkomsten 0-12 jaar en het aanbieden van een kunst- en cultuuraanbod voor jonge kinderen.</text:p>
          <text:p text:style-name="al"/>
          <text:p text:style-name="al">We streven daarbij naar een kwalitatief sterk aanbod met de Almeerse stedelijke kwaliteitsschaal. Daarvoor laten we eens in de vier jaar onderzoek doen, evalueren we het VVE-beleid, en volgen we de ontwikkelingen meerjarig. Het doel is een bereik van 90% van de doelgroep.</text:p>
          <text:p text:style-name="al"/>
          <text:list text:style-name="id1-3-2-5-36">
            <text:list-item text:style-override="id1-3-2-5-36-1">
              <text:number>2.</text:number>
              <text:p text:style-name="al">
              <text:span text:style-name="nadrukondlijn">Taal</text:span>
            </text:p>
            </text:list-item>
          </text:list>
          <text:p text:style-name="al">Taal is een van de belangrijkste componenten in het tegengaan en voorkomen van onderwijsachterstanden. Taalachterstanden leiden snel tot onderwijsachterstanden. Daarom richten we ons in deze pijler op interventies gericht op taal. We stimuleren activiteiten die zorgen voor een taalrijke omgeving voor kinderen, zodat ze op jonge leeftijd in aanraking komen met taal in alle vormen. Ook stimuleren we het taalonderwijs voor nieuwkomers.</text:p>
          <text:p text:style-name="al"/>
          <text:list text:style-name="id1-3-2-5-39">
            <text:list-item text:style-override="id1-3-2-5-39-1">
              <text:number>3.</text:number>
              <text:p text:style-name="al">
              <text:span text:style-name="nadrukondlijn">Kansengelijkheid</text:span>
            </text:p>
            </text:list-item>
          </text:list>
          <text:p text:style-name="al">Onderwijsachterstanden hangen – naast taalachterstanden – ook samen met de sociaal-culturele omgeving van kinderen. In aanraking komen met natuur, kunst en cultuur draagt bij aan de sociale ontwikkeling van kinderen. In de pijler Kansengelijkheid richten we ons daarom op activiteiten die de leefomgeving van kinderen verrijkt. We richten ons daarbij op specifieke activiteiten waar we de meeste impact mee kunnen maken.</text:p>
          <text:p text:style-name="al"/>
          <text:p text:style-name="al">
          <text:span text:style-name="nadrukcur">Uitgangspunten</text:span>
        </text:p>
          <text:p text:style-name="al"/>
          <text:p text:style-name="al">Het werken aan de drie pijlers draagt bij aan het realiseren van de maatschappelijke opgaves. De regeling kent daarbij een aantal uitgangspunten:</text:p>
          <text:p text:style-name="al"/>
          <text:list text:style-name="id1-3-2-5-46">
            <text:list-item text:style-override="id1-3-2-5-46-1">
              <text:number>•</text:number>
              <text:p text:style-name="al">
              <text:span text:style-name="nadrukondlijn">De maatschappelijke opgaven uit de LEA en de Taalvisie zijn leidend.</text:span>
            </text:p>
            </text:list-item>
          </text:list>
          <text:p text:style-name="al">De subsidieregeling wordt expliciet gekoppeld aan de maatschappelijke opgaven uit de Lokale Educatieve Agenda (LEA), de Taalvisie en aan de wettelijke verantwoordelijkheid van de gemeente op het gebied van onderwijsachterstanden. De maatschappelijke opgaven uit de LEA zijn daarom leidend voor de inzet van gemeentelijke OAB-middelen, en daarmee voor de subsidies. Elke subsidie die we verlenen, dient bij te dragen aan een of meerdere maatschappelijke opgaven, met bijzondere aandacht voor taalontwikkeling en met ruimte voor integrale oplossingen binnen de gezamenlijke LEA-koers. Daarom vragen we aan partners om te illustreren hoe zij met hun activiteiten bijdragen aan de maatschappelijke opgaven van de LEA en de Taalvisie. Daarmee zorgen we dat de LEA en de Taalvisie actief een plek krijgt binnen de activiteiten die we doen, en borgen we dat de LEA blijft leven bij de maatschappelijke partners op de werkvloer.</text:p>
          <text:p text:style-name="al"/>
          <text:list text:style-name="id1-3-2-5-49">
            <text:list-item text:style-override="id1-3-2-5-49-1">
              <text:number>•</text:number>
              <text:p text:style-name="al">
              <text:span text:style-name="nadrukondlijn">Subsidies worden daar ingezet, waar we de meeste impact kunnen maken.</text:span>
            </text:p>
            </text:list-item>
          </text:list>
          <text:p text:style-name="al">De subsidieregeling ondersteunt de wettelijke verantwoordelijkheid van de gemeente binnen het onderwijsachterstandenbeleid, zoals vastgelegd in de Wet op het primair onderwijs en uitgewerkt in de LEA. De inzet van gemeentelijke OABmiddelen is aanvullend op – en geen vervanging van – verantwoordelijkheden en financiering van andere partijen, zoals schoolbesturen of beleidsdomeinen als jeugdhulp, armoedebestrijding en welzijn. </text:p>
          <text:p text:style-name="al"/>
          <text:p text:style-name="al">Subsidies zijn erop gericht om beleid en doelstellingen te realiseren. We stimuleren partners met subsidies om met hun activiteiten bij te dragen aan stedelijke doelen. Dit zijn activiteiten, die zonder een bijdrage van de gemeente niet kunnen worden gerealiseerd. We willen ons daarbij richten op die activiteiten die zorgen voor de meeste impact op stedelijke doelen, die we samen met partners nastreven.</text:p>
          <text:p text:style-name="al"/>
          <text:p text:style-name="al">Als gemeente focussen we daarom op activiteiten die bijdragen aan:</text:p>
          <text:p text:style-name="al"/>
          <text:list text:style-name="id1-3-2-5-56">
            <text:list-item text:style-override="id1-3-2-5-56-1">
              <text:number>•</text:number>
              <text:p text:style-name="al">het versterken van de Nederlandse taalontwikkeling van jonge kinderen en leerlingen met een risico op een onderwijsachterstand; </text:p>
            </text:list-item>
            <text:list-item text:style-override="id1-3-2-5-56-2">
              <text:number>•</text:number>
              <text:p text:style-name="al">het voorkomen en verminderen van onderwijsachterstanden door vroegtijdige signalering, passende ondersteuning en een samenhangend aanbod; </text:p>
            </text:list-item>
            <text:list-item text:style-override="id1-3-2-5-56-3">
              <text:number>•</text:number>
              <text:p text:style-name="al">het bevorderen van kansengelijkheid door het verkleinen van verschillen in ontwikkelkansen; </text:p>
            </text:list-item>
            <text:list-item text:style-override="id1-3-2-5-56-4">
              <text:number>•</text:number>
              <text:p text:style-name="al">het bevorderen van integratie en het tegengaan van (onderwijs)segregatie, onder meer door een evenwichtige spreiding van voorzieningen en doelgroepen; </text:p>
            </text:list-item>
            <text:list-item text:style-override="id1-3-2-5-56-5">
              <text:number>•</text:number>
              <text:p text:style-name="al">het versterken van de doorgaande ontwikkel- en leerlijn van voorschoolse voorzieningen naar het onderwijs; </text:p>
            </text:list-item>
            <text:list-item text:style-override="id1-3-2-5-56-6">
              <text:number>•</text:number>
              <text:p text:style-name="al">het verbeteren van afstemming, samenwerking en toeleiding tussen kinderopvang, onderwijs en gemeentelijke voorzieningen, zoals beoogd binnen het wettelijk verplichte LEA overleg. </text:p>
            </text:list-item>
          </text:list>
          <text:p text:style-name="al">Bij jonge kinderen maken we het meeste verschil. We verlenen daarom met de nieuwe regeling subsidies aan die activiteiten, die hen ondersteunen. Door in te zetten op taalontwikkeling bij (jonge) kinderen, door in te zetten op het vergroten van ouderbetrokkenheid, door in te zetten op het verrijken van de educatieve omgeving van kinderen, en door in te zetten op de professional in vroeg- en voorschoolse educatie, op de basisschool en daarbuiten.</text:p>
          <text:p text:style-name="al"/>
          <text:p text:style-name="al">We borgen hiermee dat we focussen op daar waar we als gemeente het meeste verschil kunnen maken met en voor de partners. We bakenen de inzet van deze middelen af ten opzichte van alle andere activiteiten die we al ondernemen en subsidiëren vanuit bijvoorbeeld armoedebeleid. Dit doen wij door in de regeling duidelijke inhoudelijke criteria en voorwaarden te stellen, zodat subsidies worden ingezet voor activiteiten met aantoonbare impact. We zorgen ervoor dat we geen subsidies bieden, daar waar al andere middelen voor beschikbaar zijn. We bieden enkel subsidie wanneer deze randvoorwaardelijk is voor de realisatie en er geen andere manieren van financiering beschikbaar zijn. Activiteiten die primair behoren tot de reguliere verantwoordelijkheden van het onderwijs of die hun grondslag hebben in andere beleidsdomeinen, komen niet voor subsidie in aanmerking. Binnen de thema’s taal en kansengelijkheid is ruimte om verantwoordelijkheden te verbinden, daar waar educatie en opgroeien en ontwikkelen elkaar raken. In deze situaties kunnen gemeentelijke OABmiddelen worden ingezet om bruggen te slaan tussen beleidsterreinen en organisaties, bijvoorbeeld via samenwerking en gezamenlijke financiering.</text:p>
          <text:p text:style-name="al"/>
          <text:list text:style-name="id1-3-2-5-61">
            <text:list-item text:style-override="id1-3-2-5-61-1">
              <text:number>•</text:number>
              <text:p text:style-name="al">
              <text:span text:style-name="nadrukondlijn">We stimuleren samenwerking.</text:span>
            </text:p>
            </text:list-item>
          </text:list>
          <text:p text:style-name="al">Het realiseren van de maatschappelijke opgaven kunnen we niet alleen. We werken daarom samen met partners, onder andere door het verlenen van subsidies. Maar we stimuleren ook dat de partners met elkaar samenwerken. We zetten dan ook in op subsidies voor samenwerkende partijen, die met elkaar werken aan de maatschappelijke opgaven. Waar passend stellen we dan ook als voorwaarde dat de aanvrager werkt in een consortium met andere maatschappelijke partners. Ook kan cofinanciering (financieel of inkind) onderdeel uitmaken van de subsidievoorwaarden. Dit bevordert gedeelde verantwoordelijkheid en verhoogt de effectiviteit van de inzet.</text:p>
          <text:p text:style-name="al"/>
          <text:p text:style-name="al">We stimuleren daarnaast dat partners van elkaar leren. We verwachten dan ook van de partners dat ze de resultaten van hun subsidies inzichtelijk maken en delen met andere partners in de stad. Hiervoor gebruiken we waar mogelijk de bestaande overlegstructuren, zoals het Bestuurlijk Overleg voor de Jeugd. We hanteren het stedelijk kader voor versterking samenwerking, met bijvoorbeeld de BvO, lerende netwerken en de wijkbijeenkomsten 0-12 jaar.</text:p>
          <text:p text:style-name="al"/>
          <text:list text:style-name="id1-3-2-5-66">
            <text:list-item text:style-override="id1-3-2-5-66-1">
              <text:number>•</text:number>
              <text:p text:style-name="al">
              <text:span text:style-name="nadrukondlijn">We werken met een verplichte taalcomponent in de activiteiten die we subsidiëren.</text:span>
            </text:p>
            </text:list-item>
          </text:list>
          <text:p text:style-name="al">Een belangrijke inhoudelijke eis is dat alle gesubsidieerde activiteiten expliciet bijdragen aan taalontwikkeling. Dit sluit aan bij de wettelijke taak van de gemeente om onderwijsachterstanden, en in het bijzonder taalachterstanden, terug te dringen. De taalcomponent geldt daarmee als een generiek vereiste binnen de regeling. </text:p>
          <text:p text:style-name="al"/>
          <text:list text:style-name="id1-3-2-5-69">
            <text:list-item text:style-override="id1-3-2-5-69-1">
              <text:number>•</text:number>
              <text:p text:style-name="al">
              <text:span text:style-name="nadrukondlijn">We geven richting mee door kaders en eisen, maar laten ruimte voor initiatieven van de maatschappelijke partners.</text:span>
            </text:p>
            </text:list-item>
          </text:list>
          <text:p text:style-name="al">Waar eerder veel ruimte was voor losse initiatieven, wordt nu bewust meer richting gegeven. De gemeente stelt duidelijke kaders, doelen en inhoudelijke eisen (per pijler), terwijl binnen deze kaders ruimte blijft voor professionele invulling door partners. Dit vergroot de focus, samenhang en effectiviteit van de gesubsidieerde activiteiten. En het biedt subsidieaanvragers meer duidelijkheid, transparantie en voorspelbaarheid over de verwachtingen.</text:p>
          <text:p text:style-name="al"/>
          <text:p text:style-name="al">Deze subsidieregeling voor VVE en taal geeft richting aan de effecten die we willen bereiken, maar schrijft niet voor hoe de activiteiten eruit moeten zien. Dat laten we over aan de partners. Zij hebben in beeld welke initiatieven werken en passen bij hun organisatie, ambitie en doelgroep. Voor subsidies rondom kansengelijkheid subsidiëren we wél gerichte activiteiten. Binnen deze pijler is de ruimte voor initiatieven beperkt tot de in de regeling benoemde typen activiteiten.</text:p>
          <text:p text:style-name="al"/>
          <text:p text:style-name="al">Kansengelijkheid is een breed begrip. Om versnippering te voorkomen, is gekozen voor een gerichte afbakening: binnen deze pijler worden uitsluitend specifiek benoemde typen activiteiten gesubsidieerd. De regeling heeft hier een nadrukkelijk kaderstellend en begrenzend karakter. Op dit thema richten we ons op specifieke activiteiten die de gemeentelijke inzet op kansengelijkheid goed vertegenwoordigen en bijdragen aan de stedelijke ambities.</text:p>
          <text:p text:style-name="al"/>
          <text:list text:style-name="id1-3-2-5-76">
            <text:list-item text:style-override="id1-3-2-5-76-1">
              <text:number>•</text:number>
              <text:p text:style-name="al">
              <text:span text:style-name="nadrukondlijn">Subsidies zijn doelgericht en resultaatgericht.</text:span>
            </text:p>
            </text:list-item>
          </text:list>
          <text:p text:style-name="al">We willen dat gemeentelijke subsidies doelgericht en resultaatgericht worden ingezet. Zo zorgen we voor een doelmatige en doeltreffende inzet van gemeentelijke middelen. Daarom vragen we van de partners dat ze in beeld brengen hoe ze de subsidies gaan inzetten, en welke effecten daarmee worden beoogd. Aan het einde van de subsidieperiode vragen we partners om te reflecteren op wat er is bereikt. Zo brengen we in beeld wat er wordt gerealiseerd met de subsidies, en kunnen we bijsturen als dat nodig is. Hiervoor worden uniforme formats ontwikkeld voor aanvraag en verantwoording, waarmee de doelgerichtheid, transparantie en effectiviteit in de inzet van gemeentelijke OABmiddelen worden versterkt en onderlinge vergelijking en evaluatie beter mogelijk worden. </text:p>
          <text:p text:style-name="al">Daarnaast willen we inzetten op activiteiten die echt bijdragen aan het tegengaan en voorkomen van onderwijsachterstanden. Daarom zetten we in op activiteiten die <text:span text:style-name="nadrukcur">evidence-based </text:span>zijn; oftewel, activiteiten die aantoonbaar of aannemelijk effect hebben op het voorkomen en/of tegengaan van achterstanden. Zo borgen we dat we gemeentelijke middelen gebruiken voor het realiseren van duurzame langdurige effecten, in plaats van korte interventies. De onderbouwing kan resulteren uit data, wetenschappelijk onderzoek, onderzoek van kennisinstellingen of eigen, methodologisch verantwoord onderzoek.</text:p>
          <text:p text:style-name="al"/>
          <text:list text:style-name="id1-3-2-5-80">
            <text:list-item text:style-override="id1-3-2-5-80-1">
              <text:number>•</text:number>
              <text:p text:style-name="al">
              <text:span text:style-name="nadrukondlijn">We werken met een subsidieplafond voor de gehele regeling.</text:span>
            </text:p>
            </text:list-item>
          </text:list>
          <text:p text:style-name="al">We stellen het subsidieplafond voor de gehele regeling vast op de beschikbare middelen vanuit het Rijk, verminderd met de kosten voor inkoop en personeel. Het subsidieplafond stelt ons in staat om waar nodig expliciete bestuurlijke keuzes te maken voor het toekennen van subsidies. Subsidies gericht op onze wettelijke taken en bestuurlijke afspraken hebben prioriteit boven andere subsidieaanvragen. </text:p>
          <text:p text:style-name="al"/>
          <text:p text:style-name="al">
          <text:span text:style-name="nadrukondlijn">Toelichting per artikel</text:span>
        </text:p>
          <text:p text:style-name="al"/>
          <text:p text:style-name="al">
          <text:span text:style-name="nadrukcur">Toelichting Artikel 4</text:span>
        </text:p>
          <text:p text:style-name="al"/>
          <text:p text:style-name="al">In het artikel worden een aantal doelgroepen genoemd van de subsidies uit de pijler VVE. De subsidies dienen te minste gericht te zijn op één van deze doelgroepen. Niet elke doelgroep hoeft te worden bereikt. Het versterken van professionals werkzaam in VVE kan indirect worden gerealiseerd via een subsidie gericht op kinderen. In de subsidieaanvraag dient de aanvrager inzichtelijk te maken welke doelgroep wordt bereikt.</text:p>
          <text:p text:style-name="al"/>
          <text:p text:style-name="al">
          <text:span text:style-name="nadrukcur">Toelichting Artikel 5.2.</text:span>
        </text:p>
          <text:p text:style-name="al"/>
          <text:p text:style-name="al">De vergoedingen voor de uitvoering van VVE worden jaarlijks berekend door een extern bureau dat opdracht krijgt van de gemeente. De vergoedingen worden tijdig bekend gemaakt aan aanvragers van VVE.</text:p>
          <text:p text:style-name="al"/>
          <text:p text:style-name="al">Binnen deze regeling wordt geen onderscheid gemaakt tussen een ‘grote ondersteuningsbehoefte’ en een ‘complexe ondersteuningsvraag’. De kern is dat het gaat om kinderen die intensievere, andere of aanvullende ondersteuning nodig hebben.</text:p>
          <text:p text:style-name="al"/>
          <text:p text:style-name="al">Beide typen vragen vallen binnen wat in het kader van Basisstructuur voor ondersteuning (BVO) wordt aangeduid als ‘puzzelvraagstukken’: situaties waarin maatwerk, afstemming en extra inzet nodig zijn.</text:p>
          <text:p text:style-name="al"/>
          <text:p text:style-name="al">
          <text:span text:style-name="nadrukcur">Toelichting Artikel 5.8.</text:span>
        </text:p>
          <text:p text:style-name="al"/>
          <text:p text:style-name="al">Indien gedurende het subsidiejaar blijkt dat het aantal kindplaatsen is gestegen ten opzichte van de peildatum 1 oktober, kan houder een aanvullende subsidievraag indienen. De aanvullende subsidieaanvraag is niet geboden aan een uiterlijke indieningsdatum. De aanvullende subsidieaanvraag is alleen van toepassing op organisaties die reeds in het betreffende subsidiejaar een subsidie kindplaats hebben ontvangen.</text:p>
          <text:p text:style-name="al"/>
          <text:p text:style-name="al">
          <text:span text:style-name="nadrukcur">Toelichting Artikel 6.1</text:span>
        </text:p>
          <text:p text:style-name="al"/>
          <text:p text:style-name="al">De activiteiten die worden gesubsidieerd dienen aanvullend te zijn op activiteiten die al worden uitgevoerd in het kader van het VVE-programma.</text:p>
          <text:p text:style-name="al"/>
          <text:p text:style-name="al">
          <text:span text:style-name="nadrukcur">Toelichting Artikel 8.1.</text:span>
        </text:p>
          <text:p text:style-name="al"/>
          <text:p text:style-name="al">De subsidie kunst voor kinderen is bedoeld voor het aanbieden van kunstactiviteiten aan jonge kinderen van 2 tot 4 jaar op de voorschool. Kinderen maken op een speelse manier kennis met kunst, zoals theater, muziek, dans of beeldende kunst. De activiteiten sluiten aan bij de leeftijd en belevingswereld van jonge kinderen.</text:p>
          <text:p text:style-name="al"/>
          <text:p text:style-name="al">De activiteiten:</text:p>
          <text:p text:style-name="al"/>
          <text:list text:style-name="id1-3-2-5-111">
            <text:list-item text:style-override="id1-3-2-5-111-1">
              <text:number>•</text:number>
              <text:p text:style-name="al">worden verzorgd door professionele kunstenaars of kunsteducatoren;</text:p>
            </text:list-item>
            <text:list-item text:style-override="id1-3-2-5-111-2">
              <text:number>•</text:number>
              <text:p text:style-name="al">stimuleren creativiteit, expressie en taalontwikkeling;</text:p>
            </text:list-item>
            <text:list-item text:style-override="id1-3-2-5-111-3">
              <text:number>•</text:number>
              <text:p text:style-name="al">vinden plaats in samenwerking met opvang, onderwijs en maatschappelijke organisaties;</text:p>
            </text:list-item>
            <text:list-item text:style-override="id1-3-2-5-111-4">
              <text:number>•</text:number>
              <text:p text:style-name="al">zijn bedoeld voor kinderen die thuis minder met kunst en cultuur in aanraking komen.</text:p>
            </text:list-item>
          </text:list>
          <text:p text:style-name="al">Het doel is om meer kinderen gelijke kansen te bieden om zich breed te ontwikkelen.</text:p>
          <text:p text:style-name="al"/>
          <text:p text:style-name="al">
          <text:span text:style-name="nadrukcur">Toelichting Artikel 11.3</text:span>
        </text:p>
          <text:p text:style-name="al"/>
          <text:p text:style-name="al">De subsidie wordt slechts aan één aanvrager verleend, zodat het taalonderwijs voor nieuwkomers centraal kan worden georganiseerd in de gemeente. De gemeente Almere kiest ervoor om dit te beleggen bij het Taalcentrum.</text:p>
          <text:p text:style-name="al"/>
          <text:p text:style-name="al">
          <text:span text:style-name="nadrukcur">Toelichting Artikel 15.1</text:span>
        </text:p>
          <text:p text:style-name="al"/>
          <text:p text:style-name="al">De subsidie ontwikkelkansen is bedoeld om financiële problemen geen belemmering te laten zijn voor schooldeelname van kinderen.</text:p>
          <text:p text:style-name="al"/>
          <text:p text:style-name="al">Met de subsidie worden noodzakelijke schoolkosten betaald voor kinderen uit gezinnen met weinig financiële middelen. Het gaat om kosten die direct te maken hebben met school en leren, zoals materialen of activiteiten die nodig zijn om goed mee te kunnen doen op school.</text:p>
          <text:p text:style-name="al"/>
          <text:p text:style-name="al">De ondersteuning is:</text:p>
          <text:p text:style-name="al"/>
          <text:list text:style-name="id1-3-2-5-126">
            <text:list-item text:style-override="id1-3-2-5-126-1">
              <text:number>•</text:number>
              <text:p text:style-name="al">snel en laagdrempelig;</text:p>
            </text:list-item>
            <text:list-item text:style-override="id1-3-2-5-126-2">
              <text:number>•</text:number>
              <text:p text:style-name="al">gericht op individuele kinderen of groepen kinderen;</text:p>
            </text:list-item>
            <text:list-item text:style-override="id1-3-2-5-126-3">
              <text:number>•</text:number>
              <text:p text:style-name="al">aangevraagd via scholen of onderwijsprofessionals;</text:p>
            </text:list-item>
            <text:list-item text:style-override="id1-3-2-5-126-4">
              <text:number>•</text:number>
              <text:p text:style-name="al">in de vorm van activiteiten binnen of buiten schooltijd.</text:p>
            </text:list-item>
          </text:list>
          <text:p text:style-name="al">Het doel is om te voorkomen dat kinderen door armoede een achterstand oplopen in hun schoolontwikkeling, met name op het gebied van taal.</text:p>
          <text:p text:style-name="al"/>
          <text:p text:style-name="al">
          <text:span text:style-name="nadrukcur">Toelichting Artikel 16.1</text:span>
        </text:p>
          <text:p text:style-name="al"/>
          <text:p text:style-name="al">De subsidie zomeronderwijs is bedoeld voor het organiseren van een onderwijsgericht programma in de zomervakantie voor alle kinderen van 4 tot 12 jaar.</text:p>
          <text:p text:style-name="al"/>
          <text:p text:style-name="al">Het zomeronderwijs richt zich op het versterken van taal en andere basisschoolvaardigheden. Zo wordt voorkomen dat kinderen tijdens de zomervakantie leerachterstand oplopen of verder achter raken.</text:p>
          <text:p text:style-name="al">De activiteiten:</text:p>
          <text:p text:style-name="al"/>
          <text:list text:style-name="id1-3-2-5-136">
            <text:list-item text:style-override="id1-3-2-5-136-1">
              <text:number>•</text:number>
              <text:p text:style-name="al">vinden plaats in de zomervakantie;</text:p>
            </text:list-item>
            <text:list-item text:style-override="id1-3-2-5-136-2">
              <text:number>•</text:number>
              <text:p text:style-name="al">hebben een duidelijke onderwijsinhoud;</text:p>
            </text:list-item>
            <text:list-item text:style-override="id1-3-2-5-136-3">
              <text:number>•</text:number>
              <text:p text:style-name="al">combineren leren met leuke, actieve werkvormen;</text:p>
            </text:list-item>
            <text:list-item text:style-override="id1-3-2-5-136-4">
              <text:number>•</text:number>
              <text:p text:style-name="al">worden uitgevoerd door onderwijsinstellingen samen met maatschappelijke organisaties.</text:p>
            </text:list-item>
          </text:list>
          <text:p text:style-name="al">Het zomeronderwijs is een tijdelijke, gerichte aanvulling op het reguliere onderwijs.</text:p>
          <text:p text:style-name="al"/>
          <text:p text:style-name="al">
          <text:span text:style-name="nadrukcur">Toelichting Artikel 17.1</text:span>
        </text:p>
          <text:p text:style-name="al"/>
          <text:p text:style-name="al">De subsidie buitenschoolse activiteiten is bedoeld voor het aanbieden van na- en buitenschoolse activiteiten voor kinderen van 4 tot 12 jaar. Het gaat om een herkenbaar aanbod na of buiten schooltijd, waarin kinderen deelnemen aan activiteiten op het gebied van sport, spel, cultuur en natuur. Ook kunnen de activiteiten gericht zijn op het versterken van het zelfvertrouwen van kinderen. Deze activiteiten dragen bij aan het spelenderwijs ontwikkelen van kinderen, zowel op het gebied van sociaal-cognitieve vaardigheden als taal.</text:p>
          <text:p text:style-name="al"/>
          <text:p text:style-name="al">Kenmerken van de activiteiten:</text:p>
          <text:p text:style-name="al"/>
          <text:list text:style-name="id1-3-2-5-145">
            <text:list-item text:style-override="id1-3-2-5-145-1">
              <text:number>•</text:number>
              <text:p text:style-name="al">ze vinden na of buiten schooltijd plaats;</text:p>
            </text:list-item>
            <text:list-item text:style-override="id1-3-2-5-145-2">
              <text:number>•</text:number>
              <text:p text:style-name="al">ze zijn toegankelijk voor kinderen die extra steun nodig hebben;</text:p>
            </text:list-item>
            <text:list-item text:style-override="id1-3-2-5-145-3">
              <text:number>•</text:number>
              <text:p text:style-name="al">ze combineren ontspanning met ontwikkeling;</text:p>
            </text:list-item>
            <text:list-item text:style-override="id1-3-2-5-145-4">
              <text:number>•</text:number>
              <text:p text:style-name="al">ze worden begeleid door professionals.</text:p>
            </text:list-item>
          </text:list>
          <text:p text:style-name="al">De activiteiten bieden kinderen extra ontwikkeltijd en dragen bij aan gelijke kansen.</text:p>
          <text:p text:style-name="al"/>
          <text:p text:style-name="al">
          <text:span text:style-name="nadrukcur">Toelichting Artikel 18.1</text:span>
        </text:p>
          <text:p text:style-name="al"/>
          <text:p text:style-name="al">De subsidie toekomstoriëntatie is bedoeld voor activiteiten die leerlingen in het primair onderwijs helpen bij het ontdekken van werk en beroepen. Leerlingen maken kennis met de arbeidsmarkt en leren wat er nodig is om later een baan te vinden. Dit vergroot hun zelfvertrouwen en helpt hen bij het maken van keuzes voor opleidingen en werk. Alle activiteiten hebben daarin een taalcomponent.</text:p>
          <text:p text:style-name="al"/>
          <text:p text:style-name="al">De activiteiten:</text:p>
          <text:p text:style-name="al"/>
          <text:list text:style-name="id1-3-2-5-154">
            <text:list-item text:style-override="id1-3-2-5-154-1">
              <text:number>•</text:number>
              <text:p text:style-name="al">worden uitgevoerd samen met scholen en werkgevers;</text:p>
            </text:list-item>
            <text:list-item text:style-override="id1-3-2-5-154-2">
              <text:number>•</text:number>
              <text:p text:style-name="al">bestaan uit praktische onderdelen, zoals gastlessen, bedrijfsbezoeken of mentoren;</text:p>
            </text:list-item>
            <text:list-item text:style-override="id1-3-2-5-154-3">
              <text:number>•</text:number>
              <text:p text:style-name="al">zijn gericht op leerlingen die minder toegang hebben tot netwerken;</text:p>
            </text:list-item>
            <text:list-item text:style-override="id1-3-2-5-154-4">
              <text:number>•</text:number>
              <text:p text:style-name="al">besteden aandacht aan communicatie en taalvaardigheid.</text:p>
            </text:list-item>
          </text:list>
          <text:p text:style-name="al">De activiteiten dragen bij aan gelijke kansen op de arbeidsmarkt.</text:p>
          <text:p text:style-name="al"/>
          <text:p text:style-name="al">
          <text:span text:style-name="nadrukcur">Toelichting Artikel 19.1</text:span>
        </text:p>
          <text:p text:style-name="al"/>
          <text:p text:style-name="al">De subsidie kansengelijkheid is bedoeld voor kleinschalige activiteiten die de onderwijskansen van kinderen van 0 tot 12 jaar vergroten, met extra aandacht voor taalontwikkeling.</text:p>
          <text:p text:style-name="al"/>
          <text:p text:style-name="al">Het gaat om laagdrempelige initiatieven die kinderen extra steun bieden naast het reguliere aanbod van onderwijs en opvang. De activiteiten sluiten aan bij wat kinderen nodig hebben om zich goed te kunnen ontwikkelen en mee te doen op school.</text:p>
          <text:p text:style-name="al"/>
          <text:p text:style-name="al">De activiteiten:</text:p>
          <text:p text:style-name="al"/>
          <text:list text:style-name="id1-3-2-5-165">
            <text:list-item text:style-override="id1-3-2-5-165-1">
              <text:number>•</text:number>
              <text:p text:style-name="al">richten zich op kinderen met (een risico op) een onderwijsachterstand;</text:p>
            </text:list-item>
            <text:list-item text:style-override="id1-3-2-5-165-2">
              <text:number>•</text:number>
              <text:p text:style-name="al">ondersteunen taalontwikkeling of vaardigheden die daarvoor belangrijk zijn;</text:p>
            </text:list-item>
            <text:list-item text:style-override="id1-3-2-5-165-3">
              <text:number>•</text:number>
              <text:p text:style-name="al">vinden plaats buiten schooltijd;</text:p>
            </text:list-item>
            <text:list-item text:style-override="id1-3-2-5-165-4">
              <text:number>•</text:number>
              <text:p text:style-name="al">worden uitgevoerd door onderwijsinstellingen en/of maatschappelijke organisaties, waar mogelijk in samenwerking.</text:p>
            </text:list-item>
          </text:list>
          <text:p text:style-name="al">De subsidie is bedoeld om lokale ideeën en kleine initiatieven mogelijk te maken die bijdragen aan gelijke kansen voor kinderen.</text:p>
          <text:p text:style-name="al"/>
          <text:p text:style-name="al">
          <text:span text:style-name="nadrukcur">Toelichting Artikel 20 </text:span>
        </text:p>
          <text:p text:style-name="al"/>
          <text:p text:style-name="al">Onder ‘kosten voor locaties’ worden ook verstaan kosten voor (het huren van) locaties die direct noodzakelijk zijn voor het uitvoeren van de activiteiten. De kosten voor locatie dienen redelijk en realistisch te zijn en opgenomen te zijn in de begroting. Overige kosten voor huisvesting niet direct te relateren aan een activiteit (zoals de kosten voor de vestiging van de organisatie of nieuwe meubels) zijn niet subsidiabel.</text:p>
          <text:p text:style-name="al"/>
          <text:p text:style-name="al">Onder ‘kosten voor materialen’ worden ook verstaan kosten voor catering die direct te relateren zijn aan het uitvoeren van activiteiten. De kosten voor catering dienen redelijk en realistisch te zijn en opgenomen te zijn in de begroting. Overige catering voor medewerkers niet direct te relateren aan een activiteit zijn niet subsidiabel. </text:p>
          <text:p text:style-name="al"/>
          <text:p text:style-name="al">Onder ‘kantoorbenodigdheden’ worden ook verstaan telefoonkosten voor medewerkers.</text:p>
          <text:p text:style-name="al"/>
          <text:p text:style-name="al">
          <text:span text:style-name="nadrukcur">Toelichting Artikel 24</text:span>
        </text:p>
          <text:p text:style-name="al"/>
          <text:p text:style-name="al">De subsidieaanvragen worden bij het overschrijden van het subsidieplafond gerangschikt op volgorde zoals benoemd in het artikel. De subsidieaanvragen bedoeld voor het subsidiëren van kindplaatsen hebben prioriteit boven andere aanvragen gelet op de wettelijke verplichtingen van de gemeente rondom het faciliteren van kindplaatsen voor VVE.</text:p>
          <text:p text:style-name="al"/>
          <text:p text:style-name="al">
          <text:span text:style-name="nadrukcur">Toelichting Artikel 25</text:span>
        </text:p>
          <text:p text:style-name="al"/>
          <text:p text:style-name="al">De beoordeling wordt uitgevoerd door ten minste 2 ambtelijk medewerkers betrokken bij het beleid rondom onderwijsachterstanden. </text:p>
          <text:p text:style-name="al"/>
          <text:p text:style-name="al">Het puntensysteem wordt alleen toegepast bij gelijkheid binnen een prioriteringscategorie zoals bedoeld in artikel 24.</text:p>
          <text:p text:style-name="al"/>
          <text:p text:style-name="al">
          <text:span text:style-name="nadrukcur">Toelichting Artikel 28</text:span>
        </text:p>
          <text:p text:style-name="al"/>
          <text:p text:style-name="al">Met het deelnemen aan wijkbijeenkomsten 0-12 jaar wordt beoogd dat gesubsidieerde organisaties betrokken blijven bij de gezamenlijke opgave om onderwijsachterstanden tegen te gaan, kennis en ervaringen delen en signalen vanuit de praktijk terugkoppelen aan de gemeente. De vorm en intensiteit van deze betrokkenheid kunnen per organisatie verschillen en zijn afhankelijk van de aard en schaal van de gesubsidieerde activiteiten.</text:p>
          <text:p text:style-name="al"/>
          <text:p text:style-name="al">Er wordt nadrukkelijk geen minimum aantal bijeenkomsten, momenten of uren aangewezen waaraan deelname verplicht is. Tegelijkertijd wordt van subsidieontvangers verwacht dat zij zich aantoonbaar verbinden aan deze gezamenlijke inzet. Indien gedurende de subsidieperiode blijkt dat een aanvrager structureel geen betrokkenheid toont, bijvoorbeeld door niet deel te nemen aan overleggen, geen informatie te delen en geen enkele bijdrage te leveren aan het lerend netwerk of beleidsontwikkeling, kan dit aanleiding zijn om het gesprek aan te gaan en zo nodig te interveniër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7662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2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2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Almere</meta:user-defined>
    <meta:user-defined meta:name="OVERHEID.Informatietype/DC.type">officiële publicatie</meta:user-defined>
    <meta:user-defined meta:name="OVERHEIDop.Rubriek/DC.type">algemeen verbindend voorschrift (verordening)</meta:user-defined>
    <meta:user-defined meta:name="OVERHEID.Gemeente/OVERHEID.authority">Almere</meta:user-defined>
    <meta:user-defined meta:name="OVERHEID.Gemeente/DCTERMS.publisher">Almere</meta:user-defined>
    <meta:user-defined meta:name="OVERHEID.TaxonomieBeleidsagendaDecentraal/OVERHEID.category">Financiën | Organisatie en beleid</meta:user-defined>
    <meta:user-defined meta:name="DC.source">artikel 3 van de Algemene subsidieverordening Almere 2025]|[https://lokaleregelgeving.overheid.nl/CVDR745697#hoofdstuk_1._artikel_3.</meta:user-defined>
    <meta:user-defined meta:name="DC.source">titel 4.2 van de Algemene wet bestuursrecht]|[https://wetten.overheid.nl/BWBR0005537/2026-08-01/0#Hoofdstuk4_Titeldeel4.2</meta:user-defined>
    <meta:user-defined meta:name="DCTERMS.alternative">Subsidieregeling Onderwijsachterstanden Almere 2027-2030</meta:user-defined>
    <dc:language>nl</dc:language>
    <meta:user-defined meta:name="OVERHEIDop.locatietype/OVERHEIDop.gebiedsmarkering">Gemeente</meta:user-defined>
    <meta:user-defined meta:name="DC.title">Subsidieregeling Onderwijsachterstanden Almere 2027-2030</meta:user-defined>
    <meta:user-defined meta:name="DCTERMS.W3CDTF/DCTERMS.available">2026-08-07</meta:user-defined>
    <meta:user-defined meta:name="DCTERMS.W3CDTF/OVERHEIDop.jaargang">2026</meta:user-defined>
    <meta:user-defined meta:name="OVERHEIDop.publicationIssue">376629</meta:user-defined>
    <meta:user-defined meta:name="OVERHEIDop.betreftRegeling">CVDR765411_1</meta:user-defined>
    <meta:user-defined meta:name="xs:date/OVERHEIDop.startdatum">2027-01-01</meta:user-defined>
    <meta:user-defined meta:name="xs:date/OVERHEIDop.einddatum">2031-01-01</meta:user-defined>
    <meta:user-defined meta:name="OVERHEIDop.GmbID/DC.identifier">gmb-2026-376629</meta:user-defined>
    <meta:user-defined meta:name="OVERHEIDop.versieInformatie"/>
  </office:meta>
</office:document-meta>
</file>