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lengen instandhoudingstermijn tijdelijke mast telecommunicatie</text:p>
            <text:p text:style-name="common-al">Zaakadres: naast Leeuwenveldseweg 21 Weesp</text:p>
            <text:p text:style-name="common-al">Datum ontvangst: 03-08-2026</text:p>
            <text:p text:style-name="common-al">Zaaknummer: Z2026-034385</text:p>
            <text:p text:style-name="common-al">DSO-nummer: 202608030021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6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385</meta:user-defined>
    <meta:user-defined meta:name="DCTERMS.abstract">Verlengen instandhoudingstermijn tijdelijke mast telecommunicatie -  Leeuwenveldseweg naast nummer 21 te Weesp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19</meta:user-defined>
    <meta:user-defined meta:name="OVERHEIDop.GmbID/DC.identifier">gmb-2026-376619</meta:user-defined>
    <meta:user-defined meta:name="OVERHEIDop.versieInformatie"/>
  </office:meta>
</office:document-meta>
</file>