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Fabriciusstraat 15 2032SH Haarlem, 0392-2026-0098196, het bouwen van een dakopbouw, verzonden 04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766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8196</meta:user-defined>
    <meta:user-defined meta:name="DCTERMS.abstract">het bouwen van e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Fabriciusstraat 15 2032SH Haarlem, 0392-2026-0098196, het bouwen van een dakopbouw, verzonden 04-08-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09</meta:user-defined>
    <meta:user-defined meta:name="OVERHEIDop.GmbID/DC.identifier">gmb-2026-376609</meta:user-defined>
    <meta:user-defined meta:name="OVERHEIDop.versieInformatie"/>
  </office:meta>
</office:document-meta>
</file>