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chter Tibsterwei 4 P te 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 augustus 2026 hebben burgemeester en wethouders van de gemeente Noardeast-Fryslân een aanvraag ontvangen voor een omgevingsvergunning op locatie achter Tibsterwei 4 P te Ie. De aanvraag is geregistreerd onder zaaknummer 2026-205369. De aanvraag betreft het realiseren van een bedrijfsloods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660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60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-205369</meta:user-defined>
    <meta:user-defined meta:name="DCTERMS.abstract">Aanvraag omgevingsvergunning voor het realiseren van een bedrijfsloods op locatie achter Tibsterwei 4 P te Ie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Ontvangst aanvraag omgevingsvergunning achter Tibsterwei 4 P te Ie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6604</meta:user-defined>
    <meta:user-defined meta:name="OVERHEIDop.GmbID/DC.identifier">gmb-2026-376604</meta:user-defined>
    <meta:user-defined meta:name="OVERHEIDop.versieInformatie"/>
  </office:meta>
</office:document-meta>
</file>