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4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
      <text:list-level-style-bullet style:num-suffix="" text:bullet-char="​" text:level="1">
        <style:list-level-properties text:min-label-width="10mm"/>
      </text:list-level-style-bullet>
    </text:list-style>
    <text:list-style style:name="id1-3-2-2-1-41-1">
      <text:list-level-style-bullet style:num-suffix="" text:bullet-char="​" text:level="1">
        <style:list-level-properties text:min-label-width="10mm"/>
      </text:list-level-style-bullet>
    </text:list-style>
    <text:list-style style:name="id1-3-2-2-1-4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3-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4">
      <text:list-level-style-bullet style:num-suffix="" text:bullet-char="​" text:level="1">
        <style:list-level-properties text:min-label-width="10mm"/>
      </text:list-level-style-bullet>
    </text:list-style>
    <text:list-style style:name="id1-3-2-2-1-44-1">
      <text:list-level-style-bullet style:num-suffix="" text:bullet-char="​" text:level="1">
        <style:list-level-properties text:min-label-width="10mm"/>
      </text:list-level-style-bullet>
    </text:list-style>
    <text:list-style style:name="id1-3-2-2-1-46">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6-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8">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48-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office:automatic-styles>
  <office:body>
    <office:text>
      <text:p text:style-name="new_page_staatscourant"/>
      <text:p text:style-name="single-kop-titel">Voorgenomen Verkeersbesluit – Aanwijzen elektrische oplaadplekken voor elektrische voertuigen batch 318</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oorgenomen verkeersbesluit voor het aanwijzen van elektrische oplaadplekken voor elektrische voertuigen in Den Haag</text:p>
            <text:p text:style-name="common-al">Ons kenmerk: VTH2026-63619</text:p>
            <text:p text:style-name="common-al">Categorie: Verkeersbesluit </text:p>
            <text:p text:style-name="common-al"/>
            <text:p text:style-name="common-al">
            <text:span text:style-name="nadrukvet">
              <text:span text:style-name="nadrukcur">Stadsdeel:</text:span>
            </text:span>
          </text:p>
            <text:p text:style-name="common-al">Centrum, Escamp, Haagse Hout, Laak, Leidschenveen-Ypenburg, Loosduinen, Scheveningen en Segbroek</text:p>
            <text:p text:style-name="common-al"/>
            <text:p text:style-name="common-al">
            <text:span text:style-name="nadrukvet">
              <text:span text:style-name="nadrukcur">Locatie(s):</text:span>
            </text:span>
          </text:p>
            <text:p text:style-name="common-al">Diversen</text:p>
            <text:p text:style-name="common-al"/>
            <text:p text:style-name="common-al">BURGEMEESTER EN WETHOUDERS VAN DEN HAAG, </text:p>
            <text:p text:style-name="common-al"/>
            <text:p text:style-name="common-al">gelezen het op 3 juni 2026 ingekomen verzoek van gemeente Den Haag, DSB, Opdrachtgeving tot het nemen van een verkeersbesluit voor het aanwijzen van een aantal parkeerplaatsen als oplaadpunt voor elektrische voertuigen door middel van plaatsing van het bord E08c en plaatsing van het bord E08c met onderbord met de tekst (“10:00 - 22:00 uur”) op verschillende locaties in de gemeente Den Haag; </text:p>
            <text:p text:style-name="common-al"/>
            <text:p text:style-name="common-al">gelezen de op 29 juli 2026 ontvangen brief van de Politie Den Haag, Dienst Regionale Operationele Samenwerking, Afdeling Infrastructuur, Team Verkeer, met daarin een positief advies; </text:p>
            <text:p text:style-name="common-al"/>
            <text:p text:style-name="common-al">overwegende,</text:p>
            <text:p text:style-name="common-al"/>
            <text:p text:style-name="common-al">dat de gemeente Den Haag elektrisch vervoer stimuleert. Daarom is er in 2012 gestart met het plaatsen van openbare laadpalen. Het is de wens van de gemeente Den Haag om meer laadpalen te realiseren. De gemeente Den Haag plaatst openbare laadpalen. Dit geschiedt enerzijds vraag gestuurd door burgers en bedrijven, anderzijds door de gemeente Den Haag zelf, mede op basis van gebruiksdata. In het coalitieakkoord 2022-2026 is opgenomen dat het college het aantal laadpalen voor elektrisch aangedreven voertuigen verder wil uitbreiden;</text:p>
            <text:p text:style-name="common-al"/>
            <text:p text:style-name="common-al">dat in het verkeersbesluit wordt gevraagd naar 2 gereserveerde parkeervakken. Bij de realisatie van de openbare laadpaal wordt kort erna één laadvak ingericht. Bij een stijgende vraag naar laadmogelijkheden, wordt de tweede laadvak ook ingericht. Gezien de steeds sneller groeiende behoefte naar elektrisch laden in de openbare ruimte en de te plaatsen laadpalen twee laad-aansluitingen hebben, wordt bij aanvraag van dit verkeersbesluit verzocht om voor deze locaties alvast twee parkeerplaatsen aan te wijzen (Rotterdams model). Dit om bij de verwachte behoefte voor een tweede oplaadplaats deze snel kan worden ingericht. Op die manier kan een (strategisch) netwerk ontstaan, dat zoveel mogelijk dekkend is;</text:p>
            <text:p text:style-name="common-al"/>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list text:style-name="id1-3-2-2-1-26">
              <text:list-item text:style-override="id1-3-2-2-1-26-1">
                <text:number>-</text:number>
                <text:p text:style-name="al">het instandhouden van de weg en het waarborgen van de bruikbaarheid daarvan;</text:p>
              </text:list-item>
            </text:list>
            <text:p text:style-name="common-al"/>
            <text:p text:style-name="common-al">dat het voornemen om deze verkeersmaatregel(en) in te stellen op de voorgeschreven wijze is gepubliceerd en gedurende een periode van zes weken ter inzage ligt teneinde belanghebbenden in de gelegenheid te stellen een zienswijze daarop kenbaar te maken;</text:p>
            <text:p text:style-name="common-al"/>
            <text:p text:style-name="common-al">dat wel/geen reactie is ingekomen;</text:p>
            <text:p text:style-name="common-al"/>
            <text:p text:style-name="common-al">dat ten aanzien van de onderhavige verkeersmaatregel(en) het overleg als bedoeld in artikel 24 van het Besluit administratieve bepalingen inzake het wegverkeer heeft plaatsgevonden;</text:p>
            <text:p text:style-name="common-al">dat de betreffende weggedeelten in beheer zijn bij de gemeente Den Haag en zijn gelegen binnen de bebouwde kom van die gemeente;</text:p>
            <text:p text:style-name="common-al">gelet op de mandaatregeling van burgemeester en wethouders van Den Haag en het daarop </text:p>
            <text:p text:style-name="common-al">gebaseerde ondermandaatbesluit;</text:p>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p text:style-name="common-al"/>
            <text:list text:style-name="id1-3-2-2-1-40">
              <text:list-item text:style-override="id1-3-2-2-1-40-1">
                <text:number>I.</text:number>
                <text:p text:style-name="al">door het plaatsen van borden volgens model E08c van Bijlage 1 van het Reglement verkeersregels en verkeerstekens 1990 (Stb. 459, 1990), met onderbord met de tekst: “10:00 – 22:00 uur, alsmede het aanbrengen van een kruismarkering, onderstaande weggedeelten aan te wijzen als parkeergelegenheid alleen bestemd voor de voertuigcategorie of groep die op het bord is aangegeven (tevens inhoudende een parkeerverbod voor andere voertuig categorieën), dit gedurende de genoemde uren en zoals aangegeven situatietekening (te vinden in de externe bijlage):</text:p>
              </text:list-item>
            </text:list>
            <text:list text:style-name="id1-3-2-2-1-41">
              <text:list-item text:style-override="id1-3-2-2-1-41-1">
                <text:number/>
                <text:p text:style-name="al">I.01: Lupineweg 17 (2 langsparkeervakken)/Loosduinen;</text:p>
                <text:p text:style-name="al">I.02: Valkenboskade 540 (2 langsparkeervakken)/Segbroek;</text:p>
                <text:p text:style-name="al">I.03: Oude Middenweg 94 (2e paal) (2 langsparkeervakken)/Leidschenveen-Ypenburg;</text:p>
                <text:p text:style-name="al">I.04: Loosduinseweg 1161 (2 langsparkeervakken)/Segbroek;</text:p>
                <text:p text:style-name="al">I.05: Tarwekamp 156 (2 langsparkeervakken)/Haagse Hout;</text:p>
                <text:p text:style-name="al">I.06: Ouverturestraat 36 (2 langsparkeervakken)/Loosduinen;</text:p>
                <text:p text:style-name="al">I.07: Kepplerstraat 6 (2 langsparkeervakken)/Segbroek;</text:p>
                <text:p text:style-name="al">I.08: Kenenburgstraat 11 (2 langsparkeervakken)/Escamp;</text:p>
                <text:p text:style-name="al">I.09: Dibbetsstraat 26 (2 langsparkeervakken)/Segbroek;</text:p>
                <text:p text:style-name="al">I.10: Columbusstraat 288a (2 langsparkeervakken)/Segbroek;</text:p>
                <text:p text:style-name="al">I.11: Fahrenheitstraat 83 (2 langsparkeervakken)/Segbroek;</text:p>
                <text:p text:style-name="al">I.12: Celsiusstraat 184 (2 langsparkeervakken)/Segbroek;</text:p>
                <text:p text:style-name="al">I.13: Valkenboslaan 263 (2 langsparkeervakken)/Segbroek;</text:p>
                <text:p text:style-name="al">I.14: Ohmstraat 3a (2 langsparkeervakken)/Segbroek;</text:p>
                <text:p text:style-name="al">I.15: Mariottestraat 20 (2 langsparkeervakken)/Segbroek;</text:p>
                <text:p text:style-name="al">I.16: Copernicusstraat 191 (2 langsparkeervakken)/Segbroek;</text:p>
                <text:p text:style-name="al">I.17: Loosduinseweg 984 (2 langsparkeervakken)/Segbroek;</text:p>
                <text:p text:style-name="al">I.18: Appelstraat 157 (2 langsparkeervakken)/Segbroek;</text:p>
                <text:p text:style-name="al">I.19: Vlierboomstraat 618 (2 insteekparkeervakken)/Segbroek;</text:p>
                <text:p text:style-name="al">I.20: Vlierboomstraat 586 (2 insteekparkeervakken)/Segbroek;</text:p>
                <text:p text:style-name="al">I.21: Vlierboomstraat 584 (2 insteekparkeervakken)/Segbroek;</text:p>
                <text:p text:style-name="al">I.22: Vlierboomstraat 536 (2 insteekparkeervakken)/Segbroek;</text:p>
                <text:p text:style-name="al">I.23: Van Kinsbergenstraat 4 (2 langsparkeervakken)/Centrum;</text:p>
                <text:p text:style-name="al">I.24: 2e de Riemerstraat 142 (2 insteekparkeervakken)/Centrum;</text:p>
                <text:p text:style-name="al">I.25: Hugo de Grootstraat 98 (2 insteekparkeervakken)/Centrum;</text:p>
                <text:p text:style-name="al">I.26: Bankaplein 1 (2 langsparkeervakken)/Centrum;</text:p>
                <text:p text:style-name="al">I.27: Badhuisweg 62 (2 langsparkeervakken)/Scheveningen;</text:p>
                <text:p text:style-name="al">I.28: Stevinstraat 451 (2 langsparkeervakken)/Scheveningen;</text:p>
                <text:p text:style-name="al">I.29: Groningsestraat 5 (2 langsparkeervakken)/Scheveningen;</text:p>
                <text:p text:style-name="al">I.30: Groningsestraat 327 (2 langsparkeervakken)/Scheveningen;</text:p>
                <text:p text:style-name="al">I.31: Goudenregenstraat 296 (2 langsparkeervakken)/Segbroek;</text:p>
                <text:p text:style-name="al">I.32: Ridderspoorweg 172 (2 langsparkeervakken)/Loosduinen;</text:p>
                <text:p text:style-name="al">I.33: Copernicusstraat 193B (2 langsparkeervakken)/Segbroek;</text:p>
              </text:list-item>
            </text:list>
            <text:p text:style-name="common-al"/>
            <text:list text:style-name="id1-3-2-2-1-43">
              <text:list-item text:style-override="id1-3-2-2-1-43-1">
                <text:number>II.</text:number>
                <text:p text:style-name="al">door het plaatsen van een bord volgens model E08c van Bijlage 1 van het Reglement verkeersregels en verkeerstekens 1990 (Stb. 459, 1990, alsmede het aanbrengen van een kruismarkering de onderstaande weggedeelten aan te wijzen als parkeergelegenheid alleen bestemd voor de voertuig- categorie of groep die op het bord is aangegeven (tevens inhoudende een parkeerverbod voor andere voertuig categorieën), dit zoals aangegeven op de hierna genoemde situatietekeningen:</text:p>
              </text:list-item>
            </text:list>
            <text:list text:style-name="id1-3-2-2-1-44">
              <text:list-item text:style-override="id1-3-2-2-1-44-1">
                <text:number/>
                <text:p text:style-name="al">II.01: Van Zaeckstraat 33 (2 langsparkeervakken)/Haagse Hout;</text:p>
                <text:p text:style-name="al">II.02: Doorniksestraat 150 (2 langsparkeervakken)/Scheveningen;</text:p>
                <text:p text:style-name="al">II.03: Gevers Deynootstraat 10 (2 insteekparkeervakken)/Scheveningen;</text:p>
                <text:p text:style-name="al">II.04: Binckhorstlaan 309 B (2 insteekparkeervakken)/Laak;</text:p>
                <text:p text:style-name="al">II.05: Zonweg 18 (2 insteekparkeervakken)/Laak;</text:p>
                <text:p text:style-name="al">II.06: Akeleistraat 194 (2 langsparkeervakken)/Segbroek;</text:p>
                <text:p text:style-name="al">II.07: Hyacinthweg 54 (2 langsparkeervakken)/Segbroek;</text:p>
                <text:p text:style-name="al">II.08: Diamanthorst 183 (2 langsparkeervakken)/Haagse Hout;</text:p>
                <text:p text:style-name="al">II.09: Ivoorhorst 14 (2 langsparkeervakken)/Haagse Hout;</text:p>
                <text:p text:style-name="al">II.10: Steureiland 1 (2 insteekparkeervakken)/Leidschenveen-Ypenburg;</text:p>
                <text:p text:style-name="al">II.11: Glazenmakerhof 2 (2 insteekparkeervakken)/Leidschenveen-Ypenburg;</text:p>
                <text:p text:style-name="al">II.12: IJseendplein 12 (2 insteekparkeervakken)/Leidschenveen-Ypenburg;</text:p>
                <text:p text:style-name="al">II.13: Kokkelsingel 16 (2 langsparkeervakken)/Leidschenveen-Ypenburg;</text:p>
                <text:p text:style-name="al">II.14: Houtkade 55 (2 insteekparkeervakken)/Leidschenveen-Ypenburg;</text:p>
                <text:p text:style-name="al">II.15: Ribesstraat 97 (2 langsparkeervakken)/Segbroek;</text:p>
                <text:p text:style-name="al">II.16: Lijsterbesstraat 73 (2 langsparkeervakken)/Segbroek;</text:p>
                <text:p text:style-name="al">II.17: Laan van Meerdervoort 564a (2 langsparkeervakken)/Segbroek;</text:p>
                <text:p text:style-name="al">II.18: Laan van Eik en Duinen 221 (2 langsparkeervakken)/Segbroek;</text:p>
                <text:p text:style-name="al">II.19: Vlierboomstraat 154 (2 langsparkeervakken)/Segbroek;</text:p>
                <text:p text:style-name="al">II.20: Lijsterbesstraat 21 (2 langsparkeervakken)/Segbroek;</text:p>
                <text:p text:style-name="al">II.21: Hazelaarstraat 127 (2 langsparkeervakken)/Segbroek;</text:p>
                <text:p text:style-name="al">II.22: Hortensiastraat 70 (2 langsparkeervakken)/Segbroek;</text:p>
                <text:p text:style-name="al">II.23: Troelstrakade 565 (2 langsparkeervakken)/Escamp;</text:p>
                <text:p text:style-name="al">II.24: Anna Bijnslaan 36B (2 insteekparkeervakken)/Escamp;</text:p>
                <text:p text:style-name="al">II.25: Guntersteinweg 61 (2 langsparkeervakken)/Escamp;</text:p>
                <text:p text:style-name="al">II.26: Breitnerlaan 25 (2 langsparkeervakken)/Haagse Hout;</text:p>
                <text:p text:style-name="al">II.27: Paul Gabriëlstraat 100 (2 langsparkeervakken)/Haagse Hout;</text:p>
                <text:p text:style-name="al">II.28: Wassenaarseweg 112 (2 langsparkeervakken)/Haagse Hout;</text:p>
                <text:p text:style-name="al">II.29: Leeuweriklaan 6 (2 langsparkeervakken)/Segbroek;</text:p>
                <text:p text:style-name="al">II.30: Eksterlaan 2 (2 langsparkeervakken)/Segbroek;</text:p>
                <text:p text:style-name="al">II.31: Sijzenlaan 37 (2 langsparkeervakken)/Segbroek;</text:p>
                <text:p text:style-name="al">II.32: Kwartellaan 56 (2 insteekparkeervakken)/Segbroek;</text:p>
                <text:p text:style-name="al">II.33: Kwartellaan 10 (2 langsparkeervakken)/Segbroek;</text:p>
                <text:p text:style-name="al">II.34: Prinsevinkenpark 40 (2 langsparkeervakken)/Centrum;</text:p>
                <text:p text:style-name="al">II.35: Ternatestraat 21 (2 langsparkeervakken)/Centrum;</text:p>
                <text:p text:style-name="al">II.36: Van der Haerstraat 1 (2 insteekparkeervakken)/Haagse Hout;</text:p>
                <text:p text:style-name="al">II.37: Mechelsestraat 16 (2 langsparkeervakken)/Scheveningen;</text:p>
                <text:p text:style-name="al">II.38: Gentsestraat 155 (2 langsparkeervakken)/Scheveningen;</text:p>
                <text:p text:style-name="al">II.39: Kornalijnhorst 1 (2 langsparkeervakken)/Haagse Hout;</text:p>
                <text:p text:style-name="al">II.40: Suezkade 47 (2 langsparkeervakken)/Segbroek;</text:p>
              </text:list-item>
            </text:list>
            <text:p text:style-name="common-al"/>
            <text:list text:style-name="id1-3-2-2-1-46">
              <text:list-item text:style-override="id1-3-2-2-1-46-1">
                <text:number>III.</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list-item>
            </text:list>
            <text:p text:style-name="common-al"/>
            <text:list text:style-name="id1-3-2-2-1-48">
              <text:list-item text:style-override="id1-3-2-2-1-48-1">
                <text:number>IV.</text:number>
                <text:p text:style-name="al">dat bovengenoemde maatregel(en) gelden op de wijze als aangegeven op de bij dit besluit behorende en daar onlosmakelijk deel van uitmakende situatietekening, die kan worden ingezien bij het Haags Informatiecentrum, Spui 70, Den Haag;</text:p>
              </text:list-item>
            </text:list>
            <text:p text:style-name="common-al"/>
            <text:p text:style-name="common-al"/>
            <text:p text:style-name="common-al">
            <text:span text:style-name="nadrukvet">Zienswijze </text:span>
          </text:p>
            <text:p text:style-name="common-al">Heeft u een andere opvatting over dit besluit? En bent u belanghebbende? Dan kunt u een zienswijze indienen. </text:p>
            <text:p text:style-name="common-al">Stuur dit uiterlijk binnen vier weken na de datum bekendmaking van het voorgenomen besluit in. </text:p>
            <text:p text:style-name="common-al">Heeft u een e-mailadres? Stuur uw zienswijze dan per e-mailbericht naar: verkeersbesluiten@denhaag.nl </text:p>
            <text:p text:style-name="common-al">Indien u niet beschikt over een e-mailadres, dan kunt u uw zienswijze ook opsturen naar het volgende adres: </text:p>
            <text:p text:style-name="common-al"/>
            <text:p text:style-name="common-al">Dienst Stadsbeheer, afdeling Vergunningen &amp; Handhaving </text:p>
            <text:p text:style-name="common-al">Postbus 12651 </text:p>
            <text:p text:style-name="common-al">2500 DJ Den Haag </text:p>
            <text:p text:style-name="common-al">Telefoon: (070) 353 69 06 </text:p>
            <text:p text:style-name="common-al"/>
            <text:p text:style-name="common-al">Vermeld in uw zienswijze: </text:p>
            <text:p text:style-name="common-al">naam, adres, telefoonnummer (waar wij u overdag kunnen bereiken) en e-mailadres; </text:p>
            <text:p text:style-name="common-al">de datum en handtekening; </text:p>
            <text:p text:style-name="common-al">een duidelijke omschrijving van het besluit waar uw zienswijze op is gericht. Stuur een kopie van het besluit mee en noem het kenmerk en batchnummer; </text:p>
            <text:p text:style-name="common-al">de argumenten voor zienswijze. </text:p>
            <text:p text:style-name="common-al"/>
            <text:p text:style-name="common-al">Dient u namens iemand anders de zienswijze in? Stuur dan een schriftelijke en ondertekende verklaring (volmacht) mee waaruit blijkt dat u namens die persoon de zienswijze mag indien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60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0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0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Voorgenomen verkeersbesluit voor het aanwijzen van elektrische oplaadplekken voor elektrische voertuigen in Den Haag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oorgenomen Verkeersbesluit – Aanwijzen elektrische oplaadplekken voor elektrische voertuigen batch 318</meta:user-defined>
    <meta:user-defined meta:name="DCTERMS.W3CDTF/DCTERMS.available">2026-08-06</meta:user-defined>
    <meta:user-defined meta:name="DCTERMS.W3CDTF/OVERHEIDop.jaargang">2026</meta:user-defined>
    <meta:user-defined meta:name="OVERHEIDop.publicationIssue">376603</meta:user-defined>
    <meta:user-defined meta:name="OVERHEIDop.GmbID/DC.identifier">gmb-2026-376603</meta:user-defined>
    <meta:user-defined meta:name="OVERHEIDop.versieInformatie"/>
  </office:meta>
</office:document-meta>
</file>