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ijger van 28-8 t/m 28-9 2026, Ridderstraat 9, 1811 EX Alkmaar, Ridderstraat 11, 1811 EX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Ridderstraat 9, 1811 EX Alkmaar, Ridderstraat 11, 1811 EX Alkmaar<text:span text:style-name="nadrukvet">; </text:span>het plaatsen van een stijger van 28-8 t/m 28-9 2026</text:p>
            <text:p text:style-name="common-al">
            
          </text:p>
            <text:p text:style-name="common-al">Datum ontvangst: 04-08-2026</text:p>
            <text:p text:style-name="common-al">Zaaknummer: 00001398226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659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9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9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22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aangevraagd: het plaatsen van een stijger van 28-8 t/m 28-9 2026, Ridderstraat 9, 1811 EX Alkmaar, Ridderstraat 11, 1811 EX Alkmaa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99</meta:user-defined>
    <meta:user-defined meta:name="OVERHEIDop.GmbID/DC.identifier">gmb-2026-376599</meta:user-defined>
    <meta:user-defined meta:name="OVERHEIDop.versieInformatie"/>
  </office:meta>
</office:document-meta>
</file>