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gemeente heeft besloten om de termijn voor de aanvraag omgevingsvergunning met dossiernummer <text:span text:style-name="nadrukvet">494343</text:span> te verlengen voor een periode van maximaal 6 weken.</text:p>
            <text:p text:style-name="common-al">Het verlengingsbesluit is genomen op 31 juli 2026.</text:p>
            <text:p text:style-name="common-al">De zaak betreft:</text:p>
            <text:p text:style-name="common-al">
            <text:span text:style-name="nadrukvet">Omschrijving:</text:span> plaatsen beelden t.b.v. smokkelroute op div. locaties is Cranendonck (Kadastraal SRDB2696-BDLE1778-MHZG1000-MHZ00G0074) </text:p>
            <text:p text:style-name="common-al">
            <text:span text:style-name="nadrukvet">Soort aanvraag:</text:span> Omgevingsplanactiviteit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65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4343</meta:user-defined>
    <meta:user-defined meta:name="DCTERMS.abstract">plaatsen beelden t.b.v. smokkelroute op div. locaties is Cranendonck (Kadastraal SRDB2696-BDLE1778-MHZG1000-MHZ00G0074) - DSO202606110070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93</meta:user-defined>
    <meta:user-defined meta:name="OVERHEIDop.GmbID/DC.identifier">gmb-2026-376593</meta:user-defined>
    <meta:user-defined meta:name="OVERHEIDop.versieInformatie"/>
  </office:meta>
</office:document-meta>
</file>