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Hoofdweg 444-H 1056D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Zaakadres: Hoofdweg 444-H 1056DJ Amsterdam</text:p>
            <text:p text:style-name="common-al">Datum ontvangst: 13-07-2026</text:p>
            <text:p text:style-name="common-al">Zaaknummer: Z2026-030812</text:p>
            <text:p text:style-name="common-al">DSO-nummer: 20260713007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812</meta:user-defined>
    <meta:user-defined meta:name="DCTERMS.abstract">(KAP) 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Hoofdweg 444-H 1056DJ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87</meta:user-defined>
    <meta:user-defined meta:name="OVERHEIDop.GmbID/DC.identifier">gmb-2026-376587</meta:user-defined>
    <meta:user-defined meta:name="OVERHEIDop.versieInformatie"/>
  </office:meta>
</office:document-meta>
</file>