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Boszicht 230 6024AP Budel-Dor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03-08-2026 een aanvraag omgevingsvergunning ontvangen.</text:p>
            <text:p text:style-name="common-al">Het betreft een aanvraag op locatie Boszicht 230 6024AP Budel-Dorplein met omschrijving 'Aanleg Padelbanen Budel-Dorplein'.</text:p>
            <text:p text:style-name="common-al">De zaak is geregistreerd onder nummer 509679 en is aangevraagd voor het volgende onderdeel: Omgevingsplanactiviteit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7658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09679</meta:user-defined>
    <meta:user-defined meta:name="DCTERMS.abstract">Aanleg Padelbanen Budel-Dorplein, Sportpark D'n Opkikker, Boszicht 230, 6024 AP Budel-Dorplein</meta:user-defined>
    <dc:language>nl</dc:language>
    <meta:user-defined meta:name="OVERHEIDop.locatietype/OVERHEIDop.gebiedsmarkering">Vlak</meta:user-defined>
    <meta:user-defined meta:name="DC.title">Ingediende aanvraag omgevingsvergunning Boszicht 230 6024AP Budel-Dorplei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84</meta:user-defined>
    <meta:user-defined meta:name="OVERHEIDop.GmbID/DC.identifier">gmb-2026-376584</meta:user-defined>
    <meta:user-defined meta:name="OVERHEIDop.versieInformatie"/>
  </office:meta>
</office:document-meta>
</file>