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bedrijfswoning en bedrijfshal, Roelof Brinkstraat 7 7951DW Staphorst, Roelof Brinkstraat 7A 7951DW Staphorst, Staphorst AA 6993, Staphorst AA 699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3-08-2026</text:p>
            <text:p text:style-name="common-al">
            <text:span text:style-name="nadrukvet">Locatie:</text:span> Roelof Brinkstraat 7 7951DW Staphorst, Roelof Brinkstraat 7A 7951DW Staphorst,  Staphorst AA 6993 , Staphorst AA 6994</text:p>
            <text:p text:style-name="common-al">
            <text:span text:style-name="nadrukvet">Zaakomschrijving:</text:span> het bouwen van een bedrijfswoning en bedrijfshal</text:p>
            <text:p text:style-name="common-al">
            <text:span text:style-name="nadrukvet">Zaaknummer:</text:span> Z/STH26/062274</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Staphorst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omgevingsloket@staphorst.nl. Vergeet hierbij niet het zaaknummer Z/STH26/062274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aphorst, postbus 2, 7950 AA, Staphorst. 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22 467467 of via <text:a xlink:href="mailto:omgevingsloket@staphorst.nl" xlink:type="simple">omgevingsloket@staphorst.nl</text:a>. Wilt u hierbij het zaaknummer Z/STH26/06227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7658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8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8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STH26/062274</meta:user-defined>
    <meta:user-defined meta:name="DCTERMS.abstract">het bouwen van een bedrijfswoning en bedrijfshal</meta:user-defined>
    <dc:language>nl</dc:language>
    <meta:user-defined meta:name="OVERHEIDop.locatietype/OVERHEIDop.gebiedsmarkering">Vlak</meta:user-defined>
    <meta:user-defined meta:name="DC.title">Verleende omgevingsvergunning, het bouwen van een bedrijfswoning en bedrijfshal, Roelof Brinkstraat 7 7951DW Staphorst, Roelof Brinkstraat 7A 7951DW Staphorst, Staphorst AA 6993, Staphorst AA 6994</meta:user-defined>
    <meta:user-defined meta:name="DCTERMS.W3CDTF/DCTERMS.available">2026-08-11</meta:user-defined>
    <meta:user-defined meta:name="DCTERMS.W3CDTF/OVERHEIDop.jaargang">2026</meta:user-defined>
    <meta:user-defined meta:name="OVERHEIDop.publicationIssue">376581</meta:user-defined>
    <meta:user-defined meta:name="OVERHEIDop.GmbID/DC.identifier">gmb-2026-376581</meta:user-defined>
    <meta:user-defined meta:name="OVERHEIDop.versieInformatie"/>
  </office:meta>
</office:document-meta>
</file>