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Ondersteweg ongenummerd Kessel - Baa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Peel en Maas bekend dat een melding is ontvangen voor het 26.8101 vervangen rioolleiding 1 op locatie Ondersteweg ongenummerd Kessel - Baarlo. De melding is geregistreerd onder zaaknummer Z2026-00007054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toepassen van grond en baggerspecie</text:p>
              </text:list-item>
            </text:list>
            <text:p text:style-name="common-al"/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Peel en Maa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37657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Peel en Maa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7054</meta:user-defined>
    <meta:user-defined meta:name="DCTERMS.abstract">Betreft: Melding op locatie Ondersteweg ongenummerd Kessel - Baarlo</meta:user-defined>
    <dc:language>nl</dc:language>
    <meta:user-defined meta:name="OVERHEIDop.locatietype/OVERHEIDop.gebiedsmarkering">Vlak</meta:user-defined>
    <meta:user-defined meta:name="DC.title">Kennisgeving ontvangst melding, Ondersteweg ongenummerd Kessel - Baarlo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78</meta:user-defined>
    <meta:user-defined meta:name="OVERHEIDop.GmbID/DC.identifier">gmb-2026-376578</meta:user-defined>
    <meta:user-defined meta:name="OVERHEIDop.versieInformatie"/>
  </office:meta>
</office:document-meta>
</file>