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Juliana van Stolbergstraat 54-3 1055R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randcompartimentering en het omzetten van de zolderberging tot verblijfsruimte behorende bij de woonfunctie</text:p>
            <text:p text:style-name="common-al">Besluit: aanvraag ingetrokken</text:p>
            <text:p text:style-name="common-al">Ingetrokken op: 04-08-2026</text:p>
            <text:p text:style-name="common-al">Zaakadres: Juliana van Stolbergstraat 54-3 1055RN Amsterdam</text:p>
            <text:p text:style-name="common-al">Zaaknummer: Z2026-030855</text:p>
            <text:p text:style-name="common-al">DSO-nummer: 2026071001886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5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55</meta:user-defined>
    <meta:user-defined meta:name="DCTERMS.abstract">wijzigen van de brandcompartimentering en het omzetten van de zolderberging tot verblijfsruimte behorende bij de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Juliana van Stolbergstraat 54-3 1055R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68</meta:user-defined>
    <meta:user-defined meta:name="OVERHEIDop.GmbID/DC.identifier">gmb-2026-376568</meta:user-defined>
    <meta:user-defined meta:name="OVERHEIDop.versieInformatie"/>
  </office:meta>
</office:document-meta>
</file>