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penluchttheater op 29 en 30 augustus 2026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op grond van de APV (Algemene Plaatselijke Verordening)</text:span>
          </text:p>
            <text:p text:style-name="common-al">De burgemeester heeft vergunning verleend voor het Openluchttheater op 29 en 30 augustus 2026 in Lichtenvoorde. </text:p>
            <text:p text:style-name="common-al">Datum besluit: 30 juli 2026</text:p>
            <text:p text:style-name="common-al">Zaaknummer: 6698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6698-2026</meta:user-defined>
    <dc:language>nl</dc:language>
    <meta:user-defined meta:name="OVERHEIDop.locatietype/OVERHEIDop.gebiedsmarkering">Woonplaats</meta:user-defined>
    <meta:user-defined meta:name="DC.title">Toestemming voor het Openluchttheater op 29 en 30 augustus 2026 te Lichtenvoor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56</meta:user-defined>
    <meta:user-defined meta:name="OVERHEIDop.GmbID/DC.identifier">gmb-2026-376556</meta:user-defined>
    <meta:user-defined meta:name="OVERHEIDop.versieInformatie"/>
  </office:meta>
</office:document-meta>
</file>