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Stadhuisplein 1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4 augustus 2026 een aanvraag met zaaknummer<text:span text:style-name="nadrukvet"> Z2026-00001364</text:span> hebben ontvangen voor het verwijderen van asbest op de locatie <text:span text:style-name="nadrukvet">Stadhuisplein 1 in Terneuzen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13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J. (Jeroen) de Buck, loco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65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64</meta:user-defined>
    <meta:user-defined meta:name="DCTERMS.abstract">Ingekomen aanvraag - Stadhuisplein 1 in Terneuz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- Stadhuisplein 1 in Terneu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6552</meta:user-defined>
    <meta:user-defined meta:name="OVERHEIDop.GmbID/DC.identifier">gmb-2026-376552</meta:user-defined>
    <meta:user-defined meta:name="OVERHEIDop.versieInformatie"/>
  </office:meta>
</office:document-meta>
</file>