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d610f084-e3ae-4cf9-acde-a70a32a33fe7.png" manifest:media-type="image/x-eps"/>
  <manifest:file-entry manifest:full-path="Pictures/Picture2i5f72a558-e0b4-4ed2-9762-2064d911c80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sbesluit inzake gebiedsontzeggingen op grond van artikel 2:78 APV Beuningen 2024</text:p>
      <text:section text:name="regeling_id1-3-2" text:style-name="regeling">
        <text:section text:name="aanhef_id1-3-2-1" text:style-name="aanhef">
          <text:section text:name="preambule_id1-3-2-1-1" text:style-name="preambule">
            <text:p text:style-name="al">De burgemeester van de gemeente Beuningen,</text:p>
            <text:p text:style-name="al"/>
            <text:p text:style-name="al">Gelet op artikel 2:78 van de Algemene plaatselijke verordening gemeente Beuningen (hierna: APV), artikel 177 van de Gemeentewet en artikelen 10:4, 10:6 en 10:9 van de Algemene wet bestuursrecht (hierna: Awb),</text:p>
            <text:p text:style-name="al"/>
            <text:p text:style-name="al">Gelet op het Mandaatbesluit opleggen gebiedsontzeggingen,</text:p>
            <text:p text:style-name="al"/>
            <text:p text:style-name="al">BESLUIT:</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I. Aan te wijzen gebieden</text:p>
            <text:p text:style-name="al">Aan te wijzen als gebieden waar op grond van het eerdergenoemde mandaatbesluit aan personen die de openbare orde verstoren een gebiedsontzegging op grond van artikel 2:78 APV kan worden opgelegd:</text:p>
            <text:p text:style-name="al">
            <text:span text:style-name="nadrukvet">1. Gebied Beuningen-Centrum</text:span>
          </text:p>
            <text:p text:style-name="al">Dit gebied bestaat uit de volgende straten: Alexiastraat, Amaliaplaats, Bernhardstraat, Binnenplein, Emmastraat, Johan Frisostraat, Julianaplein, Kerkplein, Mauritsplein, Schoolstraat (het gedeelte ten zuiden van de kruising met Kerkplein en Molenstraat), Thorbeckeplein en Burgemeester Geradtslaan (het gedeelte tussen de Wilhelminalaan en de Fazantlaan).</text:p>
            <text:p text:style-name="al">De volgende straten vormen de grens van het gebied maar zijn zelf niet aangewezen: Wilhelminalaan, Dorpssingel, Korhoenlaan, Molenstraat, Fazantlaan en Burgemeester Geradtslaan ten oosten van de Fazantlaan.</text:p>
            <text:p text:style-name="al">
            <text:span text:style-name="nadrukvet">2. Gebied Beuningen-Schoenaker</text:span>
          </text:p>
            <text:p text:style-name="al">Het gebied wordt begrensd door de Koningstraat aan de noordzijde, de Antonuislaan en Wilgenoord aan de oostzijde, de rotonde Schoenaker/Hadrianussingel/Goudwerf aan de zuidzijde en de sloot ten oosten van de oprit van Koningsweg 1 aan de westzijde.</text:p>
            <text:p text:style-name="al">De Schoenaker (inclusief de ventweg die eveneens de naam Schoenaker draagt) is onderdeel van het aangewezen gebied, met dien verstande dat doorgang over de Schoenaker is toegestaan voor zover betrokkene de weg als doorgaande route gebruikt en zich daar niet anders dan voor het passeren van de route ophoudt.</text:p>
            <text:p text:style-name="al">De volgende straten en wegen vormen de grens van het gebied maar zijn zelf niet aangewezen: Koningstraat, Antonuislaan, Wilgenoord, Hadrianussingel, Goudwerf en Koningsweg.</text:p>
            <text:p text:style-name="al">Geografische kaarten van de aangewezen gebieden staan in bijlage 1. </text:p>
          </text:section>
          <text:section text:name="artikel_id1-3-2-2-2" text:style-name="artikel">
            <text:p text:style-name="artikel_kop_titel"><text:span text:style-name="artikel_kop_label"/> <text:span text:style-name="artikel_kop_nr"/>  II. Aanwijzing tijden</text:p>
            <text:p text:style-name="al">Aan te wijzen als tijden waar op grond van het eerdergenoemde mandaatbesluit aan personen die de openbare orde verstoren een gebiedsontzegging op grond van artikel 2:78 Apv kan worden opgelegd:</text:p>
            <text:p text:style-name="al">1. Gebied Beuningen-centrum: 24 uur per dag.</text:p>
            <text:p text:style-name="al">2. Gebied Beuningen-Schoenaker: 24 uur per dag.</text:p>
          </text:section>
          <text:section text:name="artikel_id1-3-2-2-3" text:style-name="artikel">
            <text:p text:style-name="artikel_kop_titel"><text:span text:style-name="artikel_kop_label"/> <text:span text:style-name="artikel_kop_nr"/>  III. Werkinstructies</text:p>
            <text:p text:style-name="al">Dat een gemandateerde de werkinstructies ‘Gebruiksinstructies bevoegdheid gebiedsontzegging gemeente Beuningen’ volgt als hij namens de burgemeester een bevel geeft op grond van artikel 2:78 APV.</text:p>
          </text:section>
          <text:section text:name="artikel_id1-3-2-2-4" text:style-name="artikel">
            <text:p text:style-name="artikel_kop_titel"><text:span text:style-name="artikel_kop_label"/> <text:span text:style-name="artikel_kop_nr"/>  IV. Intrekking eerdere besluiten</text:p>
            <text:p text:style-name="al">Alle eerdere aanwijzingsbesluiten over gebieds- of verblijfsontzeggingen in te trekken.</text:p>
          </text:section>
          <text:section text:name="artikel_id1-3-2-2-5" text:style-name="artikel">
            <text:p text:style-name="artikel_kop_titel"><text:span text:style-name="artikel_kop_label"/> <text:span text:style-name="artikel_kop_nr"/>  V. Inwerkingtreding en duur</text:p>
            <text:p text:style-name="al">Dit aanwijzingsbesluit treedt in werking op de dag na bekendmaking en geldt tot en met 1 maart 2027. Na evaluatie wordt besloten of het besluit wordt verlengd, uitgebreid of beëindigd.</text:p>
            <text:p text:style-name="al"/>
            <text:p text:style-name="al"/>
          </text:section>
        </text:section>
        <text:section text:name="regeling-sluiting_id1-3-2-3" text:style-name="regeling-sluiting">
          <text:section text:name="ondertekening_id1-3-2-3-1">
            <text:p><text:span text:style-name="functie">Aldus besloten op 21 juli 2026, </text:span></text:p>
            <text:p><text:span text:style-name="functie">De burgemeester van Beuningen,</text:span></text:p>
            <text:p><text:span text:style-name="functie"/></text:p>
            <text:p><text:span text:style-name="functie">D. Bergman</text:span></text:p>
          </text:section>
        </text:section>
        <text:section text:name="bijlage_id1-3-2-4" text:style-name="bijlage">
          <text:p text:style-name="bijlage_top"/>
          <text:p text:style-name="hoofdstuk_kop"><text:span text:style-name="label">Bijlage</text:span> <text:span text:style-name="nr">1:</text:span> overzichtskaarten</text:p>
          <text:p text:style-name="al"/>
          <text:p text:style-name="al">Gebied Beuningen-centrum</text:p>
          <text:p text:style-name="al">
          <draw:frame><draw:text-box><text:section text:name="plaatje_id1-3-2-4-4-1" text:style-name="plaatje">
            <text:p text:style-name="illustratie_id1-3-2-4-4-1-1"><draw:frame draw:style-name="illustratie_id1-3-2-4-4-1-1" text:anchor-type="paragraph" svg:width="153mm" svg:height="99.5943396226415mm"><draw:image xlink:href="Pictures/Picture1id610f084-e3ae-4cf9-acde-a70a32a33fe7.png" xlink:type="simple"/></draw:frame></text:p>
          </text:section></draw:text-box></draw:frame>
        </text:p>
          <text:p text:style-name="al">Gebied Beuningen - Schoenaker<draw:frame><draw:text-box><text:section text:name="plaatje_id1-3-2-4-5-1" text:style-name="plaatje"><text:p text:style-name="illustratie_id1-3-2-4-5-1-1"><draw:frame draw:style-name="illustratie_id1-3-2-4-5-1-1" text:anchor-type="paragraph" svg:width="153.00000000000003mm" svg:height="139.61373946856773mm"><draw:image xlink:href="Pictures/Picture2i5f72a558-e0b4-4ed2-9762-2064d911c801.png" xlink:type="simple"/></draw:frame></text:p></text:section></draw:text-box></draw:frame></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7655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5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5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euningen</meta:user-defined>
    <meta:user-defined meta:name="OVERHEID.Informatietype/DC.type">officiële publicatie</meta:user-defined>
    <meta:user-defined meta:name="OVERHEIDop.Rubriek/DC.type">ander besluit van algemene strekking</meta:user-defined>
    <meta:user-defined meta:name="OVERHEID.Gemeente/DCTERMS.publisher">Beuningen</meta:user-defined>
    <meta:user-defined meta:name="OVERHEID.Gemeente/OVERHEID.authority">Beuningen</meta:user-defined>
    <meta:user-defined meta:name="OVERHEID.TaxonomieBeleidsagendaDecentraal/OVERHEID.category">Openbare orde en veiligheid | Organisatie en beleid</meta:user-defined>
    <meta:user-defined meta:name="DC.source">Algemene Plaatselijke Verordening gemeente Beuningen 2024]|[https://zoek.officielebekendmakingen.nl/gmb-2024-490580.html</meta:user-defined>
    <dc:language>nl</dc:language>
    <meta:user-defined meta:name="OVERHEIDop.locatietype/OVERHEIDop.gebiedsmarkering">Vlak</meta:user-defined>
    <meta:user-defined meta:name="OVERHEIDop.locatietype/OVERHEIDop.gebiedsmarkering">Vlak</meta:user-defined>
    <meta:user-defined meta:name="DC.title">Aanwijzingsbesluit inzake gebiedsontzeggingen op grond van artikel 2:78 APV Beuningen 2024</meta:user-defined>
    <meta:user-defined meta:name="DCTERMS.W3CDTF/DCTERMS.available">2026-08-06</meta:user-defined>
    <meta:user-defined meta:name="DCTERMS.W3CDTF/OVERHEIDop.jaargang">2026</meta:user-defined>
    <meta:user-defined meta:name="OVERHEIDop.publicationIssue">376551</meta:user-defined>
    <meta:user-defined meta:name="OVERHEIDop.GmbID/DC.identifier">gmb-2026-376551</meta:user-defined>
    <meta:user-defined meta:name="OVERHEIDop.versieInformatie"/>
  </office:meta>
</office:document-meta>
</file>