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feest op zaterdag 29 augustus 2026 aan Hollandse Schans te Lievel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buurtfeest aan de Hollandse Schans in Lievelde op zaterdag 29 augustus 2026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7654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4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4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feest op zaterdag 29 augustus 2026 aan Hollandse Schans te Lieveld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49</meta:user-defined>
    <meta:user-defined meta:name="OVERHEIDop.GmbID/DC.identifier">gmb-2026-376549</meta:user-defined>
    <meta:user-defined meta:name="OVERHEIDop.versieInformatie"/>
  </office:meta>
</office:document-meta>
</file>