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openlucht bioscoop op zaterdag 9 augustus 2026 in het Wentholtpark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openlucht bioscoop in het Wentholtpark te Lichtenvoorde op zaterdag 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5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openlucht bioscoop op zaterdag 9 augustus 2026 in het Wentholtpark te Lichtenvoor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47</meta:user-defined>
    <meta:user-defined meta:name="OVERHEIDop.GmbID/DC.identifier">gmb-2026-376547</meta:user-defined>
    <meta:user-defined meta:name="OVERHEIDop.versieInformatie"/>
  </office:meta>
</office:document-meta>
</file>