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Oostzijde 177, 1502 BD Zaandam - het realiseren van een PostNL pakket- en brievenautom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3279 - het realiseren van een PostNL pakket- en brievenautomaat - op de locatie Oostzijde 177, 1502 BD Zaandam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 04-08-2026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654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4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3279</meta:user-defined>
    <dc:language>nl</dc:language>
    <meta:user-defined meta:name="OVERHEIDop.locatietype/OVERHEIDop.gebiedsmarkering">Punt</meta:user-defined>
    <meta:user-defined meta:name="DC.title">Intrekking aanvraag omgevingsvergunning - Oostzijde 177, 1502 BD Zaandam - het realiseren van een PostNL pakket- en brievenautomaa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46</meta:user-defined>
    <meta:user-defined meta:name="OVERHEIDop.GmbID/DC.identifier">gmb-2026-376546</meta:user-defined>
    <meta:user-defined meta:name="OVERHEIDop.versieInformatie"/>
  </office:meta>
</office:document-meta>
</file>