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5 september 2026 aan Muldershof te Harr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Muldershof in Harreveld op 5 september 2026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7654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5 september 2026 aan Muldershof te Harrevel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44</meta:user-defined>
    <meta:user-defined meta:name="OVERHEIDop.GmbID/DC.identifier">gmb-2026-376544</meta:user-defined>
    <meta:user-defined meta:name="OVERHEIDop.versieInformatie"/>
  </office:meta>
</office:document-meta>
</file>