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oordenveld - aanvr. beschikking behandelen - het planologisch regelen van 38 bestaande terrassen</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Besluit aanvr. beschikking behandelen: het planologisch regelen van 38 bestaande terrassen, verleend op 4 augustus 2026.</text:p>
            <text:p text:style-name="al">Betreft de volgende locaties: Hoofdweg 10 in Langelo, Centrum 2 in Lieveren, J.P. Santeeweg tussen 7 en 15 in Nietap, J.P. Santeeweg tussen 17 in Nietap, Zevenhuisterweg 1 in Nieuw-Roden, Dorpsstraat 17 in Nieuw-Roden, Roderweg 92 in Nieuw-Roden, Dorpsstraat 8 in Nieuw-Roden, Oosteind 17 in Norg, Brink 4 in Norg, Brink 6 in Norg, Oosteind 33 in Norg, Hoofdstraat 3 in Peize, Hoofdstraat 12 in Peize, Hoofdstraat 37-a in Peize, Hoofdstraat 35 in Peize, Hoofdstraat 52 in Peize, Groenvoorziening Hoofdstraat in Peize, Mensingheweg 1 in Roden, Albertsbaan 12 in Roden, Raadhuisstraat 26 in Roden, Brink 10 in Roden, Brink 14 in Roden, Brink 27 in Roden, Brink 25 in Roden, Brink 15a in Roden, Brink 15 in Roden, Heerestraat 2 in Roden, Heerestraat 8 in Roden, Heerestraat 1 in Roden, Heerestraat 63 in Roden, Heerestraat 24/26 in Roden, Heerestraat 38 in Roden, Heerestraat 29/31 in Roden, Wilhelminastraat 37 in Roden, Wilhelminastraat 26a in Roden, Hoofdweg 1 in Roderesch, Hoofdweg 22 in Steenbergen.</text:p>
            <text:p text:style-name="al">Binnen zes weken na de achter het besluit vermelde datum kan hiertegen door (een) belanghebbende(n) een bezwaarschrift worden ingediend bij het college van burgemeester en wethouders van de gemeente Noordenveld.</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37654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4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4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enveld</meta:user-defined>
    <meta:user-defined meta:name="OVERHEID.Informatietype/DC.type">officiële publicatie</meta:user-defined>
    <meta:user-defined meta:name="OVERHEIDop.Rubriek/DC.type">ander besluit van algemene strekking</meta:user-defined>
    <meta:user-defined meta:name="OVERHEID.Gemeente/DCTERMS.publisher">Noordenveld</meta:user-defined>
    <meta:user-defined meta:name="OVERHEID.Gemeente/OVERHEID.authority">Noordenveld</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Gemeente Noordenveld - aanvr. beschikking behandelen - het planologisch regelen van 38 bestaande terrassen</meta:user-defined>
    <meta:user-defined meta:name="DCTERMS.W3CDTF/DCTERMS.available">2026-08-11</meta:user-defined>
    <meta:user-defined meta:name="DCTERMS.W3CDTF/OVERHEIDop.jaargang">2026</meta:user-defined>
    <meta:user-defined meta:name="OVERHEIDop.publicationIssue">376540</meta:user-defined>
    <meta:user-defined meta:name="OVERHEIDop.GmbID/DC.identifier">gmb-2026-376540</meta:user-defined>
    <meta:user-defined meta:name="OVERHEIDop.versieInformatie"/>
  </office:meta>
</office:document-meta>
</file>