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 Buurtfeest Muldersdreef Apeldoorn d.d. 15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Evenementenvergunning:  </text:p>
            <text:p text:style-name="common-al">
            
          </text:p>
            <text:p text:style-name="common-al">De burgemeester maakt bekend dat hij de volgende vergunning heeft verleend: </text:p>
            <text:p text:style-name="common-al">
            
          </text:p>
            <text:p text:style-name="common-al">Datum besluit: 4 augustus 2026</text:p>
            <text:p text:style-name="common-al">Omschrijving: Buurtfeest Muldersdreef</text:p>
            <text:p text:style-name="common-al">Locatie: Muldersdreef 111, 7328 EA Apeldoorn</text:p>
            <text:p text:style-name="common-al">Zaaknummer: 02006327509</text:p>
            <text:p text:style-name="common-al">Datum evenement: 4 augustus 2026</text:p>
            <text:p text:style-name="common-al">Tijdstip evenement: 15:00 uur tot 22:00 uur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common-al">Als u uw bezwaarschrift per post verstuurt raad ik u aan een kopie van het besluit mee te sturen.</text:p>
            <text:p text:style-name="common-al">
            
          </text:p>
            <text:p text:style-name="common-al">
            <text:span text:style-name="nadrukvet">Vragen?</text:span>
          </text:p>
            <text:p text:style-name="common-al">Heeft u vragen over de vergunning of wilt u een kopie opvragen? </text:p>
            <text:p text:style-name="last-al">Dan kunt u contact opnemen met de afdeling Omgevingsrecht en Vergunningen via tel. 14055 of via apvvergunningen@apeldoor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653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3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3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2006327509</meta:user-defined>
    <dc:language>nl</dc:language>
    <meta:user-defined meta:name="OVERHEIDop.locatietype/OVERHEIDop.gebiedsmarkering">Punt</meta:user-defined>
    <meta:user-defined meta:name="DC.title">Besluit evenementenvergunning Buurtfeest Muldersdreef Apeldoorn d.d. 15 augustus 2026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38</meta:user-defined>
    <meta:user-defined meta:name="OVERHEIDop.GmbID/DC.identifier">gmb-2026-376538</meta:user-defined>
    <meta:user-defined meta:name="OVERHEIDop.versieInformatie"/>
  </office:meta>
</office:document-meta>
</file>