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op 19 september 2026 aan Kiekendief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buurtfeest aan de Kiekendief te Lichtenvoorde op 19 september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7653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feest op 19 september 2026 aan Kiekendief te Lichtenvoord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34</meta:user-defined>
    <meta:user-defined meta:name="OVERHEIDop.GmbID/DC.identifier">gmb-2026-376534</meta:user-defined>
    <meta:user-defined meta:name="OVERHEIDop.versieInformatie"/>
  </office:meta>
</office:document-meta>
</file>