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 voor het organiseren van een tentfeest, naast Café-Zaal De Ouwe Deeg, tijdens de kermis in Ewijk van zaterdag 15 augustus 2026 tot en met dinsdag 18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Beuningen heeft op 4 augustus 2026 een evenementenvergunning verleend op grond van artikel 2:25 van de Algemene Plaatselijke Verordening Beuningen voor het organiseren van een tentfeest, naast Café-Zaal De Ouwe Deeg, tijdens de kermis in Ewijk van zaterdag 15 augustus 2026 tot en met dinsdag 18 augustus 2026. </text:p>
            <text:p text:style-name="last-al">Een belanghebbende kan bezwaar maken tegen het genomen besluit. Het advies is om eerst telefonisch contact met de gemeente op te nemen als u vragen heeft.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Beuningen, 4 augustus 2026 </text:span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uningen</text:p>
            </table:table-cell>
            <table:table-cell office:value-type="string" table:style-name="header.C">
              <text:p text:style-name="headerright"><text:span text:style-name="nr">Nr. 37653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3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3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Beuningen</meta:user-defined>
    <meta:user-defined meta:name="OVERHEID.Informatietype/DC.type">officiële publicatie</meta:user-defined>
    <meta:user-defined meta:name="OVERHEID.Gemeente/DCTERMS.publisher">Beuningen</meta:user-defined>
    <meta:user-defined meta:name="OVERHEID.Gemeente/OVERHEID.authority">Beuning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Verleende evenementenvergunning voor het organiseren van een tentfeest, naast Café-Zaal De Ouwe Deeg, tijdens de kermis in Ewijk van zaterdag 15 augustus 2026 tot en met dinsdag 18 augustus 2026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531</meta:user-defined>
    <meta:user-defined meta:name="OVERHEIDop.GmbID/DC.identifier">gmb-2026-376531</meta:user-defined>
    <meta:user-defined meta:name="OVERHEIDop.versieInformatie"/>
  </office:meta>
</office:document-meta>
</file>