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Jan van Scorelstraat 9, 1506 KA Zaandam - verduurzaming uitvaart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5979 - verduurzaming uitvaartcentrum - op de locatie Jan van Scorelstraat 9, 1506 KA Zaandam</text:p>
            <text:p text:style-name="common-al">Aanvraag ontvangen: 08-06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65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79</meta:user-defined>
    <dc:language>nl</dc:language>
    <meta:user-defined meta:name="OVERHEIDop.locatietype/OVERHEIDop.gebiedsmarkering">Punt</meta:user-defined>
    <meta:user-defined meta:name="DC.title">Aanvraag omgevingsvergunning - Jan van Scorelstraat 9, 1506 KA Zaandam - verduurzaming uitvaartcentr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25</meta:user-defined>
    <meta:user-defined meta:name="OVERHEIDop.GmbID/DC.identifier">gmb-2026-376525</meta:user-defined>
    <meta:user-defined meta:name="OVERHEIDop.versieInformatie"/>
  </office:meta>
</office:document-meta>
</file>