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Javastraat 10-1 1094HG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rindeling woningen</text:p>
            <text:p text:style-name="common-al">Zaakadres: Javastraat 10-1 1094HG Amsterdam</text:p>
            <text:p text:style-name="common-al">Datum ontvangst: 30-07-2026</text:p>
            <text:p text:style-name="common-al">Zaaknummer: Z2026-034132</text:p>
            <text:p text:style-name="common-al">DSO-nummer: 2026073001038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6523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52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52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4132</meta:user-defined>
    <meta:user-defined meta:name="DCTERMS.abstract">Javastraat 10 1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Javastraat 10-1 1094HG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523</meta:user-defined>
    <meta:user-defined meta:name="OVERHEIDop.GmbID/DC.identifier">gmb-2026-376523</meta:user-defined>
    <meta:user-defined meta:name="OVERHEIDop.versieInformatie"/>
  </office:meta>
</office:document-meta>
</file>