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3 augustus 2026 aan Houtwal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Houtwal te Groenlo op 23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52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23 augustus 2026 aan Houtwal te Groenl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21</meta:user-defined>
    <meta:user-defined meta:name="OVERHEIDop.GmbID/DC.identifier">gmb-2026-376521</meta:user-defined>
    <meta:user-defined meta:name="OVERHEIDop.versieInformatie"/>
  </office:meta>
</office:document-meta>
</file>