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3 esdoorns, een lariks en een kersenboom, Hessenweg 22, 7241JS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4 augustus 2026 de volgende aanvraag voor een Omgevingsvergunning hebben ontvangen:</text:p>
            <text:p text:style-name="common-al">Hessenweg 22, 7241JS Lochem, het kappen van 3 esdoorns, een lariks en een kersenboom, Z2026-01216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651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1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16</meta:user-defined>
    <meta:user-defined meta:name="DCTERMS.abstract">Z2026-01216 Hessenweg 22, 7241JS Lochem</meta:user-defined>
    <dc:language>nl</dc:language>
    <meta:user-defined meta:name="OVERHEIDop.locatietype/OVERHEIDop.gebiedsmarkering">Punt</meta:user-defined>
    <meta:user-defined meta:name="DC.title">Aanvraag Omgevingsvergunning voor het kappen van 3 esdoorns, een lariks en een kersenboom, Hessenweg 22, 7241JS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516</meta:user-defined>
    <meta:user-defined meta:name="OVERHEIDop.GmbID/DC.identifier">gmb-2026-376516</meta:user-defined>
    <meta:user-defined meta:name="OVERHEIDop.versieInformatie"/>
  </office:meta>
</office:document-meta>
</file>